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каз-управы-района-хамовники-города-москвы-от-14.09.2023-159-к-о-внесении-изменений-в-приказ-управы-района-хамовники-города-москвы-от-29.11.2019-232"/>Приказ управы района Хамовники города Москвы от 14.09.2023 №159-К "О внесении изменений в приказ управы района Хамовники города Москвы от 29.11.2019 №232"<text:bookmark-end text:name="приказ-управы-района-хамовники-города-москвы-от-14.09.2023-159-к-о-внесении-изменений-в-приказ-управы-района-хамовники-города-москвы-от-29.11.2019-232"/></text:h>
      <text:p text:style-name="First_20_paragraph">20.09.2023</text:p>
      <text:p text:style-name="Text_20_body"><text:line-break/></text:p>
      <text:p text:style-name="Text_20_body">Адрес страницы: <text:a xlink:type="simple" xlink:href="http://hamovniki.mos.ru/anti-corruption/the-commission-for-observance-of-requirements-for-the-official-behaviour-of-state-civil-employees-of/detail/11843048.html" office:name=""><text:span text:style-name="Definition">http://hamovniki.mos.ru/anti-corruption/the-commission-for-observance-of-requirements-for-the-official-behaviour-of-state-civil-employees-of/detail/1184304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12:02:03Z</meta:creation-date>
    <dc:date>2023-10-07T12:02:03Z</dc:date>
  </office:meta>
</office:document-meta>
</file>