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232-от-29.11.2019-о-комиссии-управы-района-хамовники-города-москвы-по-соблюдению-требований-к-служебному-поведению-государственных-гражданских-служащих-и-урегулированию-конфликта-интересов"/>Приказ №232 от 29.11.2019 «О Комиссии управы района Хамовники города Москвы по соблюдению требований к служебному поведению государственных гражданских служащих и урегулированию конфликта интересов»<text:bookmark-end text:name="приказ-232-от-29.11.2019-о-комиссии-управы-района-хамовники-города-москвы-по-соблюдению-требований-к-служебному-поведению-государственных-гражданских-служащих-и-урегулированию-конфликта-интересов"/></text:h>
      <text:p text:style-name="First_20_paragraph">24.04.2020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8859701.html" office:name=""><text:span text:style-name="Definition">http://hamovniki.mos.ru/anti-corruption/the-commission-for-observance-of-requirements-for-the-official-behaviour-of-state-civil-employees-of/detail/885970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29:08Z</meta:creation-date>
    <dc:date>2023-06-21T22:29:08Z</dc:date>
  </office:meta>
</office:document-meta>
</file>