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каз-управы-района-хамовники-города-москвы-от-15.07.2020-122-о-внесении-изменений-в-приказ-управы-района-хамовники-города-москвы-от-29.11.2019-232"/>Приказ управы района Хамовники города Москвы от 15.07.2020 № 122 «О внесении изменений в приказ управы района Хамовники города Москвы от 29.11.2019 № 232»<text:bookmark-end text:name="приказ-управы-района-хамовники-города-москвы-от-15.07.2020-122-о-внесении-изменений-в-приказ-управы-района-хамовники-города-москвы-от-29.11.2019-232"/></text:h>
      <text:p text:style-name="First_20_paragraph">05.08.2020</text:p>
      <text:p text:style-name="Text_20_body"><text:line-break/></text:p>
      <text:p text:style-name="Text_20_body">Адрес страницы: <text:a xlink:type="simple" xlink:href="http://hamovniki.mos.ru/anti-corruption/the-commission-for-observance-of-requirements-for-the-official-behaviour-of-state-civil-employees-of/detail/9101799.html" office:name=""><text:span text:style-name="Definition">http://hamovniki.mos.ru/anti-corruption/the-commission-for-observance-of-requirements-for-the-official-behaviour-of-state-civil-employees-of/detail/910179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1T21:59:50Z</meta:creation-date>
    <dc:date>2025-05-11T21:59:50Z</dc:date>
  </office:meta>
</office:document-meta>
</file>