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хамовники-комсомольский-проспект-вл-4-кад.-77010005015127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ХАМОВНИКИ, КОМСОМОЛЬСКИЙ ПРОСПЕКТ, ВЛ 4 (КАД. № 77:01:0005015:127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хамовники-комсомольский-проспект-вл-4-кад.-77010005015127"/></text:h>
      <text:p text:style-name="First_20_paragraph">29.09.2021</text:p>
      <text:p text:style-name="Text_20_body"><text:line-break/></text:p>
      <text:p text:style-name="Text_20_body">Адрес страницы: <text:a xlink:type="simple" xlink:href="http://hamovniki.mos.ru/electronic-public-discussion/detail/10285569.html" office:name=""><text:span text:style-name="Definition">http://hamovniki.mos.ru/electronic-public-discussion/detail/1028556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5T20:26:19Z</meta:creation-date>
    <dc:date>2024-02-15T20:26:19Z</dc:date>
  </office:meta>
</office:document-meta>
</file>