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хамовники-пер-земледельческий-вл-15-кад.-770100050022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Хамовники, пер Земледельческий, вл 15 (кад. № 77:01:0005002:2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хамовники-пер-земледельческий-вл-15-кад.-770100050022"/></text:h>
      <text:p text:style-name="First_20_paragraph">09.11.2021</text:p>
      <text:p text:style-name="Text_20_body"><text:line-break/></text:p>
      <text:p text:style-name="Text_20_body">Адрес страницы: <text:a xlink:type="simple" xlink:href="http://hamovniki.mos.ru/electronic-public-discussion/detail/10382255.html" office:name=""><text:span text:style-name="Definition">http://hamovniki.mos.ru/electronic-public-discussion/detail/1038225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8T14:50:58Z</meta:creation-date>
    <dc:date>2025-06-28T14:50:58Z</dc:date>
  </office:meta>
</office:document-meta>
</file>