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хамовники-ул-малая-пироговская-вл-17-кад.-7701000500896-77010005008107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Хамовники, ул Малая Пироговская, вл 17 (кад. №№ 77:01:0005008:96, 77:01:0005008:107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хамовники-ул-малая-пироговская-вл-17-кад.-7701000500896-77010005008107"/></text:h>
      <text:p text:style-name="First_20_paragraph">25.01.2022</text:p>
      <text:p text:style-name="Text_20_body"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Хамовники, ул Малая Пироговская, вл 17 (кад. №№ 77:01:0005008:96, 77:01:0005008:107) Общественные обсуждения по проекту внесения изменений в правила землепользования и застройки города Москвы в отношении территории по адресу: ЦАО, Хамовники, ул Малая Пироговская, вл 17 (кад. №№ 77:01:0005008:96, 77:01:0005008:107) (далее – проект)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. 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 Общественные обсуждения по проекту проводятся в границах территории района Хамовники. Участниками общественных обсуждений по проекту являются: 1) Граждане, имеющие место жительства на территории, в границах которой проводятся общественные обсуждения; 2) Граждане, имеющие место работы на территории, в границах которой проводятся общественные обсуждения; 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 4) Депутаты представительных органов муниципальных образований, на территории которых проводятся общественные обсуждения; 5) Депутаты Московской городской Думы. К проекту подготовлены следующие информационные материалы: 3D- визуализации. Проект и информационные материалы к нему размещены на сайте проекта «Активный гражданин» в информационно-телекоммуникационной сети Интернет в разделе проекта «Общественные обсуждения» http://ag.mos.ru (далее – официальный сайт). Общий срок проведения общественных обсуждений по проекту составляет не менее одного и не более трех месяцев. Экспозиция проекта открыта 02.02.2022 на официальном сайте и проводится с 08:00 02.02.2022 по 23:59 15.02.2022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hamovniki.mos.ru/electronic-public-discussion/detail/10580697.html" office:name=""><text:span text:style-name="Definition">http://hamovniki.mos.ru/electronic-public-discussion/detail/1058069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18:05:18Z</meta:creation-date>
    <dc:date>2023-07-03T18:05:18Z</dc:date>
  </office:meta>
</office:document-meta>
</file>