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21-июня-2022-года-в-2100-на-вахту-памяти-в-парк-усадьбу-трубецких-в-хамовниках"/>Приглашаем 21 июня 2022 года в 21:00 на "ВАХТУ ПАМЯТИ" в Парк Усадьбу Трубецких в Хамовниках<text:bookmark-end text:name="приглашаем-21-июня-2022-года-в-2100-на-вахту-памяти-в-парк-усадьбу-трубецких-в-хамовниках"/></text:h>
      <text:p text:style-name="First_20_paragraph">20.06.2022</text:p>
      <text:p text:style-name="Text_20_body"><text:line-break/></text:p>
      <text:p text:style-name="Text_20_body">Адрес страницы: <text:a xlink:type="simple" xlink:href="http://hamovniki.mos.ru/news-on-the-main/detail/10879427.html" office:name=""><text:span text:style-name="Definition">http://hamovniki.mos.ru/news-on-the-main/detail/1087942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21:22:15Z</meta:creation-date>
    <dc:date>2023-06-13T21:22:15Z</dc:date>
  </office:meta>
</office:document-meta>
</file>