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енный-комиссариат-замоскворецкого-района-сообщает."/>Военный комиссариат Замоскворецкого района сообщает.<text:bookmark-end text:name="военный-комиссариат-замоскворецкого-района-сообщает."/></text:h>
      <text:p text:style-name="First_20_paragraph">20.06.2022</text:p>
      <text:p text:style-name="Text_20_body">На основании статьи 59 Конституции РФ, Федерального Закона от 28 марта 1998 г. № 53-ФЗ «О воинской обязанности и воинской службе» и Указа Президента Российской Федерации от 31.03.2022 № 167 осуществляется призыв граждан Российской Федерации в возрасте <text:span text:style-name="T1">от 18 до 27 лет</text:span>, не пребывающих в запасе и подлежащих призыву на военную службу.</text:p>
      <text:p text:style-name="Text_20_body">Всем гражданам, не имеющим отсрочку и освобождение от призыва, необходимо явиться на призывной пункт по адресу: <text:span text:style-name="T1">г. Москва Хилков переулок д.2, стр.2,</text:span> для проведения в отношении их мероприятий, связанных с призывом на военную службу.</text:p>
      <text:p text:style-name="Text_20_body">Также в целях достоверного информирования граждан о ходе осенней призывной кампании 2022 г. и для разъяснения порядка исполнения гражданами воинской обязанности будут работать <text:span text:style-name="T1">«Горячие линии»</text:span>:</text:p>
      <text:p text:style-name="Text_20_body"><text:span text:style-name="T1">1. Правительства Москвы - тел.8(495)679-19-26</text:span></text:p>
      <text:p text:style-name="Text_20_body"><text:span text:style-name="T1">2. Совета родителей военнослужащих г. Москвы – тел. 8 (495) 676-97-57</text:span></text:p>
      <text:p text:style-name="Text_20_body">Время работы: рабочие дни 09.00–18.00</text:p>
      <text:p text:style-name="Text_20_body">Предвыходные и предпраздничные дни 09.00–17.00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news-on-the-main/detail/10879497.html" office:name=""><text:span text:style-name="Definition">http://hamovniki.mos.ru/news-on-the-main/detail/1087949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6T13:00:44Z</meta:creation-date>
    <dc:date>2023-10-16T13:00:44Z</dc:date>
  </office:meta>
</office:document-meta>
</file>