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леты-на-новогодние-представления-2022-2023-от-управы-района-хамовники"/>БИЛЕТЫ НА НОВОГОДНИЕ ПРЕДСТАВЛЕНИЯ 2022-2023 ОТ УПРАВЫ РАЙОНА ХАМОВНИКИ<text:bookmark-end text:name="билеты-на-новогодние-представления-2022-2023-от-управы-района-хамовники"/></text:h>
      <text:p text:style-name="First_20_paragraph">16.11.2022</text:p>
      <text:p text:style-name="Text_20_body">Сообщаем порядок получения бесплатных билетов на новогодние представления в 2022-2023 году!</text:p>
      <text:p text:style-name="Text_20_body"><text:line-break/></text:p>
      <text:p text:style-name="Text_20_body">1. С 15 ноября 2022 года подайте заявку на билеты в управу района Хамовники по ссылке: <text:span text:style-name="T1">https://forms.gle/J2hXw8z67yP7Zdbe9</text:span></text:p>
      <text:p text:style-name="Text_20_body">2. Далее Вам на почту поступит информация о времени и месте выдачи билетов</text:p>
      <text:p text:style-name="Text_20_body">3. Заполните заранее заявление и подготовьте копии документов (паспорт, свидетельства о рождении детей, льготные документы)*</text:p>
      <text:p text:style-name="Text_20_body">4. В назначенное время придите с документами в управу района по адресу: ул. Пречистенка, д.14.</text:p>
      <text:p text:style-name="Text_20_body">5. Получите билет!</text:p>
      <text:p text:style-name="Text_20_body">*Форму заявления можно скачать на официальном сайте управы района Хамовники.</text:p>
      <text:p text:style-name="Text_20_body">В случае невозможности сделать копии документов, до 1 декабря 2022 года Вы можете направить сканы документов на электронную почту: skvortsovma@mos.ru</text:p>
      <text:p text:style-name="Text_20_body">Обратите внимание! Билеты будут выдаваться в первую очередь семьям льготных категорий при наличии соответствующих документов (справка о социальных выплатах, удостоверение многодетной семьи, справка об инвалидности и т.д.).</text:p>
      <text:p text:style-name="Text_20_body"><text:line-break/></text:p>
      <text:p text:style-name="Text_20_body">Адрес страницы: <text:a xlink:type="simple" xlink:href="http://hamovniki.mos.ru/news-on-the-main/detail/11228731.html" office:name=""><text:span text:style-name="Definition">http://hamovniki.mos.ru/news-on-the-main/detail/1122873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7T22:05:43Z</meta:creation-date>
    <dc:date>2024-11-07T22:05:43Z</dc:date>
  </office:meta>
</office:document-meta>
</file>