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8-января-2023-года-в-12.00-на-мастер--класс-по-фигурному-катанию"/>ПРИГЛАШАЕМ 8 ЯНВАРЯ 2023 ГОДА В 12.00 НА МАСТЕР- КЛАСС ПО ФИГУРНОМУ КАТАНИЮ!<text:bookmark-end text:name="приглашаем-8-января-2023-года-в-12.00-на-мастер--класс-по-фигурному-катанию"/></text:h>
      <text:p text:style-name="First_20_paragraph">29.12.2022</text:p>
      <text:p text:style-name="Text_20_body"><text:line-break/></text:p>
      <text:p text:style-name="Text_20_body">Адрес страницы: <text:a xlink:type="simple" xlink:href="http://hamovniki.mos.ru/news-on-the-main/detail/11326437.html" office:name=""><text:span text:style-name="Definition">http://hamovniki.mos.ru/news-on-the-main/detail/1132643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0:45:08Z</meta:creation-date>
    <dc:date>2023-07-26T00:45:08Z</dc:date>
  </office:meta>
</office:document-meta>
</file>