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гни-москвы-в-хамовниках---мастер-класс-граттаж"/>"Огни Москвы в Хамовниках" - мастер-класс "Граттаж"<text:bookmark-end text:name="огни-москвы-в-хамовниках---мастер-класс-граттаж"/></text:h>
      <text:p text:style-name="First_20_paragraph">02.02.2018</text:p>
      <text:p text:style-name="Text_20_body"><text:line-break/></text:p>
      <text:p text:style-name="Text_20_body">Адрес страницы: <text:a xlink:type="simple" xlink:href="http://hamovniki.mos.ru/news-on-the-main/detail/7125387.html" office:name=""><text:span text:style-name="Definition">http://hamovniki.mos.ru/news-on-the-main/detail/7125387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8T07:26:46Z</meta:creation-date>
    <dc:date>2023-05-18T07:26:46Z</dc:date>
  </office:meta>
</office:document-meta>
</file>