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ефект-центрального-административного-округа-владимир-говердовский-поздравил-женщин-с-8-марта"/>Префект Центрального административного округа Владимир Говердовский поздравил женщин с 8 Марта<text:bookmark-end text:name="префект-центрального-административного-округа-владимир-говердовский-поздравил-женщин-с-8-марта"/></text:h>
      <text:p text:style-name="First_20_paragraph">07.03.2018</text:p>
      <text:p text:style-name="Text_20_body"><text:line-break/></text:p>
      <text:p text:style-name="Text_20_body">Адрес страницы: <text:a xlink:type="simple" xlink:href="http://hamovniki.mos.ru/news-on-the-main/detail/7188999.html" office:name=""><text:span text:style-name="Definition">http://hamovniki.mos.ru/news-on-the-main/detail/7188999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1T10:27:34Z</meta:creation-date>
    <dc:date>2023-06-01T10:27:34Z</dc:date>
  </office:meta>
</office:document-meta>
</file>