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country="US" fo:language="en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на-праздники-во-дворах-4-сентября-посвященные-дню-города"/>Приглашаем на праздники во дворах 4 сентября, посвященные Дню города<text:bookmark-end text:name="приглашаем-на-праздники-во-дворах-4-сентября-посвященные-дню-города"/></text:h>
      <text:p text:style-name="First_20_paragraph">04.09.2018</text:p>
      <text:p text:style-name="Text_20_body">4 сентября в Хамовниках начинают праздновать День города. Веселые аниматоры, интересные мастер-классы будут ждать жителей на некоторых районных дворовых площадках, которые были выбраны на портале «Активный гражданин».</text:p>
      <text:p text:style-name="Text_20_body"><text:line-break/></text:p>
      <text:p text:style-name="Text_20_body">Так в 16.00 во дворе дома Малый Власьевский пер., д. 6 все желающие смогут научиться рисовать, мастерить поделки и изготавливать кукол.</text:p>
      <text:p text:style-name="Text_20_body"><text:line-break/></text:p>
      <text:p text:style-name="Text_20_body">В 17.00 во дворе дома Фрунзенская наб., 16, все желающие смогут научиться фехтовать, познать японское искусство оригами и многое другое.</text:p>
      <text:p text:style-name="Text_20_body"><text:line-break/></text:p>
      <text:p text:style-name="Text_20_body">В это же время во дворе дома Комсомольский проспект, д.48 будет организована Площадка науки. Все желающие смогут обучиться 3<text:span text:style-name="T1">D</text:span> печати и 3<text:span text:style-name="T1">D</text:span> моделированию, познать новую науку нейротехнологию и многое другое. Маленьких жителей Хамовников на всех площадках будут ждать весёлые аниматоры с увлекательными играми. Приходите будет весело!</text:p>
      <text:p text:style-name="Text_20_body"><text:line-break/></text:p>
      <text:p text:style-name="Text_20_body">Адрес страницы: <text:a xlink:type="simple" xlink:href="http://hamovniki.mos.ru/news-on-the-main/detail/7549459.html" office:name=""><text:span text:style-name="Definition">http://hamovniki.mos.ru/news-on-the-main/detail/754945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0T03:34:52Z</meta:creation-date>
    <dc:date>2025-05-20T03:34:52Z</dc:date>
  </office:meta>
</office:document-meta>
</file>