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вест-игра-бегущий-город-хамовники-8-сентября-в-сквере-девичьего-поля"/>Квест-игра «Бегущий город Хамовники 8 сентября в Сквере Девичьего поля<text:bookmark-end text:name="квест-игра-бегущий-город-хамовники-8-сентября-в-сквере-девичьего-поля"/></text:h>
      <text:p text:style-name="First_20_paragraph">04.09.2018</text:p>
      <text:p text:style-name="Text_20_body">А так ли хорошо вы знаете любимый город? Свой собственный район или даже улицу? Что может скрываться за поворотом, когда идешь проверенным маршрутом, но не смотрел до этого никогда по-настоящему по сторонам? Знаете ли вы, какие истории скрывают за собой памятники и здания, расположенные на территории Хамовников?</text:p>
      <text:p text:style-name="Text_20_body">Командная квест-игра «Бегущий город Хамовники» позволяет по-новому посмотреть на привычные улицы и узнать интересные факты о уже известных достопримечательностях. Соревновательный дух и присутствие остроумных головоломок позволят вам весело и уникально провести День города на свежем воздухе, а также проверить свою смекалку и эрудицию, отвечая на головоломки и строя свой маршрут. Проверим, кто станет лучшим?</text:p>
      <text:p text:style-name="Text_20_body">Ждем Вас 8 сентября в 14.00 Старт площадки: Сквер Девичьего поля. Победители будут награждены Кубками и памятными призами! Участие совершенно бесплатно!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news-on-the-main/detail/7550467.html" office:name=""><text:span text:style-name="Definition">http://hamovniki.mos.ru/news-on-the-main/detail/755046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3T12:58:55Z</meta:creation-date>
    <dc:date>2025-07-13T12:58:55Z</dc:date>
  </office:meta>
</office:document-meta>
</file>