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image/png" manifest:full-path="Pictures/0.png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лассика-рядом-с-домом-музыкальный-салон-приглашает-на-камерные-встречи-в-хамовниках."/>Классика рядом с домом/ Музыкальный салон приглашает на камерные встречи в Хамовниках.<text:bookmark-end text:name="классика-рядом-с-домом-музыкальный-салон-приглашает-на-камерные-встречи-в-хамовниках."/></text:h>
      <text:p text:style-name="First_20_paragraph">16.05.2023</text:p>
      <text:p text:style-name="Text_20_body"><text:a xlink:type="simple" xlink:href="https://vk.com/music_salon_classic" office:name=""><text:span text:style-name="Definition">Классика рядом с домом/ Музыкальный салон</text:span></text:a></text:p>
      <text:p text:style-name="Text_20_body"><text:line-break/></text:p>
      <text:p text:style-name="Text_20_body">приглашает на камерные встречи в Хамовниках.</text:p>
      <text:p text:style-name="Text_20_body"><text:line-break/></text:p>
      <text:p text:style-name="Text_20_body">17 мая в 19.00</text:p>
      <text:p text:style-name="Text_20_body">Фортепианный концерт "Просторно музыке в рояле..." в исполнении Анны Ореховой</text:p>
      <text:p text:style-name="Text_20_body"><text:line-break/></text:p>
      <text:p text:style-name="Text_20_body">18 мая в 19.00</text:p>
      <text:p text:style-name="Text_20_body">Классный вечер преподавателя <text:a xlink:type="simple" xlink:href="https://vk.com/club160773003" office:name=""><text:span text:style-name="Definition">ГМПИ имени М.М.Ипполитова-Иванова</text:span></text:a> Луизы Наильевны Нуриевой (домра)</text:p>
      <text:p text:style-name="Text_20_body"><text:line-break/></text:p>
      <text:p text:style-name="Text_20_body">19 мая в 19.00</text:p>
      <text:p text:style-name="Text_20_body">Классный вечер преподавателя <text:a xlink:type="simple" xlink:href="https://vk.com/mosconsv" office:name=""><text:span text:style-name="Definition">Московская консерватория имени П. И. Чайковского</text:span></text:a> С.В. Сафронова</text:p>
      <text:p text:style-name="Text_20_body">В программе шедевры русских и зарубежных композиторов.</text:p>
      <text:p text:style-name="Text_20_body"><text:line-break/></text:p>
      <text:p text:style-name="Text_20_body">20 мая в 19.00</text:p>
      <text:p text:style-name="Text_20_body"><text:line-break/></text:p>
      <text:p text:style-name="Text_20_body">Играют лауреаты всероссийских и международных конкурсов, солисты ведущих оркестров столицы</text:p>
      <text:p text:style-name="Text_20_body"><text:line-break/></text:p>
      <text:p text:style-name="Text_20_body">Евгения Юшина (флейта)</text:p>
      <text:p text:style-name="Text_20_body"><text:line-break/></text:p>
      <text:p text:style-name="Text_20_body">Анна Утехина (скрипка)</text:p>
      <text:p text:style-name="Text_20_body"><text:line-break/></text:p>
      <text:p text:style-name="Text_20_body">Илья Пашинцев (виолончель)</text:p>
      <text:p text:style-name="Text_20_body"><text:line-break/></text:p>
      <text:p text:style-name="Text_20_body">Элина Качалова (фортепиано)</text:p>
      <text:p text:style-name="Text_20_body"><text:line-break/></text:p>
      <text:p text:style-name="Text_20_body">Наталья Дятчина (фортепиано)</text:p>
      <text:p text:style-name="Text_20_body"><text:line-break/></text:p>
      <text:p text:style-name="Text_20_body">Вход свободный <draw:frame draw:name="img1" svg:width="16.0pt" svg:height="16.0pt"><draw:image xlink:href="Pictures/0.png" xlink:type="simple" xlink:show="embed" xlink:actuate="onLoad"/></draw:frame></text:p>
      <text:p text:style-name="Text_20_body">Адрес страницы: <text:a xlink:type="simple" xlink:href="http://hamovniki.mos.ru/presscenter/anons/detail/11589462.html" office:name=""><text:span text:style-name="Definition">http://hamovniki.mos.ru/presscenter/anons/detail/11589462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18T01:07:44Z</meta:creation-date>
    <dc:date>2025-02-18T01:07:44Z</dc:date>
  </office:meta>
</office:document-meta>
</file>