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открытие-выставки-заслуженного-художника-рф-олега-закоморного"/>Приглашаем на открытие выставки Заслуженного художника РФ Олега Закоморного<text:bookmark-end text:name="приглашаем-на-открытие-выставки-заслуженного-художника-рф-олега-закоморного"/></text:h>
      <text:p text:style-name="First_20_paragraph">18.05.2023</text:p>
      <text:p text:style-name="Text_20_body"><text:line-break/></text:p>
      <text:p text:style-name="Text_20_body">Адрес страницы: <text:a xlink:type="simple" xlink:href="http://hamovniki.mos.ru/presscenter/anons/detail/11595812.html" office:name=""><text:span text:style-name="Definition">http://hamovniki.mos.ru/presscenter/anons/detail/1159581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9:28:01Z</meta:creation-date>
    <dc:date>2023-08-17T19:28:01Z</dc:date>
  </office:meta>
</office:document-meta>
</file>