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кинотеатре-москино-музейный-откроется-киноклуб-золотой-век"/>В кинотеатре "Москино Музейный" откроется киноклуб "Золотой Век"<text:bookmark-end text:name="в-кинотеатре-москино-музейный-откроется-киноклуб-золотой-век"/></text:h>
      <text:p text:style-name="First_20_paragraph">14.07.2023</text:p>
      <text:p text:style-name="Text_20_body">25 июля 2023 года в 19:00 в только что открывшемся кинотеатре "Москино Музейный" начнет работу киноклуб "Золотой век", в рамках которого зрители увидят любимые комедии, обаятельные мелодрамы, фильмы о любви, надежде и красоте, авторские ленты, картины о Москве. Куратор и ведущий киноклуба - российский кинорежиссёр, журналист, киновед, телеведущий Александр Казакевич. Показы будут бесплатными, по предварительной регистрации на сайте Москино.</text:p>
      <text:p text:style-name="Text_20_body">Все фильмы, которые войдут в репертуар нового киноклуба - исключительно отечественного производства. Название "Золотой век" отражает тот период времени, когда советское кинопроизводство было на подъеме, когда фильмы наших режиссеров завоевывали главные призы на лучших кинофестивалях мира - в Каннах, Венеции, Берлине. Когда кино считалось действительно важнейшим из искусств - за время проката некоторые советские картины смотрело по несколько десятков миллионов человек. Когда в кино ходили все. И любили кино почти все.</text:p>
      <text:p text:style-name="Text_20_body">Киноклуб "Золотой век" откроется картиной Никиты Михалкова "5 вечеров", снятой по одноимённой пьесе Александра Володина в 1978 году. Это история о встрече мужчины и женщины после многолетней разлуки, причиной которой стала война. В ролях - "звезды " советского кино: Людмила Гурченко, Станислав Любшин, Валентина Теличкина, Александр Адабашьян и др. За работу в этом фильме в 1979 году Станислав Любшин получил приз за лучшее исполнение мужской роли на кинофестивале "Молодое кино"в Йере (Франция).</text:p>
      <text:p text:style-name="Text_20_body">Показы в рамках "Золотого века" будут проходить раз в месяц. В ближайшее время зрители киноклуба увидят такие картины о Москве как "Июльский дождь", "Я шагаю по Москве", "Москва любовь моя" и другие.</text:p>
      <text:p text:style-name="Text_20_body">__________________________________________________________</text:p>
      <text:p text:style-name="Text_20_body"><text:span text:style-name="T1">Москино —</text:span> учреждение в структуре Департамента культуры города Москвы, управляющее сетью городских кинотеатров. Ежегодно проводит сотни ретроспектив, фестивалей авторского кино, киноклубов, премьер и встреч с режиссерами. Курирует общегородскую акцию «Ночь кино». В сеть входят 13 кинотеатров и летняя площадка для кинопоказов под открытым небом «Москино Сокольники»</text:p>
      <text:p text:style-name="Text_20_body">Официальный сайт сети Москино: <text:a xlink:type="simple" xlink:href="http://mos-kino.ru/index.php" office:name=""><text:span text:style-name="Definition"/></text:a> <text:a xlink:type="simple" xlink:href="http://mos-kino.ru/index.php" office:name=""><text:span text:style-name="Definition">mos-kino.ru</text:span></text:a> Соцсети: <text:a xlink:type="simple" xlink:href="https://vk.com/mos_kino" office:name=""><text:span text:style-name="Definition"/></text:a> <text:a xlink:type="simple" xlink:href="https://vk.com/mos_kino" office:name=""><text:span text:style-name="Definition">Vk</text:span></text:a> Телеграм-канал<text:a xlink:type="simple" xlink:href="https://t.me/govoritmoskino" office:name=""><text:span text:style-name="Definition">-</text:span></text:a><text:a xlink:type="simple" xlink:href="https://t.me/govoritmoskino" office:name=""><text:span text:style-name="Definition">govoritmoskino</text:span></text:a> Обратная связь для СМИ: <text:a xlink:type="simple" xlink:href="mailto:pr@mos-kino.ru" office:name=""><text:span text:style-name="Definition">pr@mos-kino.ru</text:span></text:a></text:p>
      <text:p text:style-name="Text_20_body"><text:line-break/></text:p>
      <text:p text:style-name="Text_20_body">Адрес страницы: <text:a xlink:type="simple" xlink:href="http://hamovniki.mos.ru/presscenter/anons/detail/11715716.html" office:name=""><text:span text:style-name="Definition">http://hamovniki.mos.ru/presscenter/anons/detail/1171571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4T10:18:04Z</meta:creation-date>
    <dc:date>2023-07-14T10:18:04Z</dc:date>
  </office:meta>
</office:document-meta>
</file>