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айдаровка-на-летлитфеста-приглашает-5-августа-на-мероприятия"/>Гайдаровка на «ЛетЛитФеста» приглашает 5 августа на мероприятия<text:bookmark-end text:name="гайдаровка-на-летлитфеста-приглашает-5-августа-на-мероприятия"/></text:h>
      <text:p text:style-name="First_20_paragraph">01.08.2023</text:p>
      <text:p text:style-name="Text_20_body">Библиотека им А.П. Гайдара при поддержке Союза детских и юношеских писателей, Управы района Хамовники и ряда российских издательств приглашает читателей на свою программу в павильоне «Зеленая школа» в парке искусств Музеон. Встреча пройдёт в рамках летнего фестиваля библиотек, расположенных в Центральном административном округе столицы, «ЛетЛитФест».<text:line-break/><text:line-break/>Гости мероприятия смогут познакомиться с писателями и иллюстраторами, новыми книгами, поучаствовать в мастер-классах и, конечно, пообщаться друг с другом.<text:line-break/><text:line-break/>Посещение мероприятий «ЛетЛитФеста» бесплатное, однако участникам необходимо зарегистрироваться.<text:line-break/><text:line-break/>Ждём вас 5 августа с 11:00 до 19:00 на наших мероприятиях:<text:line-break/><text:line-break/>11:00-11:50 «Моя птица» - викторина и мастер-класс от издательства «40 книг» по книге Анны Юдиной «Воробьи и синицы – любимые птицы»<text:line-break/><text:a xlink:type="simple" xlink:href="https://vk.com/away.php?to=https%3A%2F%2Fbiblioteka-gaidara.timepad.ru%2Fevent%2F2526235%2F&amp;post=-16274713_7634&amp;cc_key=" office:name=""><text:span text:style-name="Definition">https://biblioteka-gaidara.timepad.ru/event/2526235/</text:span></text:a><text:line-break/><text:line-break/>12:00-12:50 Встреча с автором Светланой Кривошлыковой и презентация книги «Сказочная энциклопедия России»<text:line-break/><text:a xlink:type="simple" xlink:href="https://vk.com/away.php?to=https%3A%2F%2Fbiblioteka-gaidara.timepad.ru%2Fevent%2F2526245%2F&amp;post=-16274713_7634&amp;cc_key=" office:name=""><text:span text:style-name="Definition">https://biblioteka-gaidara.timepad.ru/event/2526245/</text:span></text:a><text:line-break/><text:line-break/>13:00-13:50 Мастер-класс по моделированию фигурок в технике паперкрафт по произведению Николая Сладкова «Не долго думая, или дела и заботы Жалейкина»<text:line-break/><text:a xlink:type="simple" xlink:href="https://vk.com/away.php?to=https%3A%2F%2Fbiblioteka-gaidara.timepad.ru%2Fevent%2F2526251%2F&amp;post=-16274713_7634&amp;cc_key=" office:name=""><text:span text:style-name="Definition">https://biblioteka-gaidara.timepad.ru/event/2526251/</text:span></text:a><text:line-break/><text:line-break/>14:00-14:50 Встреча с автором Екатериной Бордон, презентация книги «Апчхи! Или Тайна пропавшей принцессы» и мастер-класс от автора<text:line-break/><text:a xlink:type="simple" xlink:href="https://vk.com/away.php?to=https%3A%2F%2Fbiblioteka-gaidara.timepad.ru%2Fevent%2F2526261%2F&amp;post=-16274713_7634&amp;cc_key=" office:name=""><text:span text:style-name="Definition">https://biblioteka-gaidara.timepad.ru/event/2526261/</text:span></text:a><text:line-break/><text:line-break/>15:00-15:50 Мастер-класс «Хоровод сказок» от издательства «Детская и юношеская книга» по одноименной серии книг, посвященной сказкам народов России<text:line-break/><text:a xlink:type="simple" xlink:href="https://vk.com/away.php?to=https%3A%2F%2Fbiblioteka-gaidara.timepad.ru%2Fevent%2F2526411%2F&amp;post=-16274713_7634&amp;cc_key=" office:name=""><text:span text:style-name="Definition">https://biblioteka-gaidara.timepad.ru/event/2526411/</text:span></text:a><text:line-break/><text:line-break/>16:00-16:50 Встреча с автором Татьяной Крыловой и презентация книги «Ярин лес»<text:line-break/><text:a xlink:type="simple" xlink:href="https://vk.com/away.php?to=https%3A%2F%2Fbiblioteka-gaidara.timepad.ru%2Fevent%2F2526274%2F&amp;post=-16274713_7634&amp;cc_key=" office:name=""><text:span text:style-name="Definition">https://biblioteka-gaidara.timepad.ru/event/2526274/</text:span></text:a><text:line-break/><text:line-break/>17:00-17:50 Мастер-класс «Живые Машины» по серии книг издательства «Арт Волхонка» «Детям будущего. Живые машины Владимира Тамби»<text:line-break/><text:a xlink:type="simple" xlink:href="https://vk.com/away.php?to=https%3A%2F%2Fbiblioteka-gaidara.timepad.ru%2Fevent%2F2526288%2F&amp;post=-16274713_7634&amp;cc_key=" office:name=""><text:span text:style-name="Definition">https://biblioteka-gaidara.timepad.ru/event/2526288/</text:span></text:a><text:line-break/><text:line-break/>18:00-18:50 Мастер-класс «Домашний театр» и фрагмент теневого спектакля по книге Павла Воли «Петтерсы. Дети океанов»<text:line-break/><text:a xlink:type="simple" xlink:href="https://vk.com/away.php?to=https%3A%2F%2Fbiblioteka-gaidara.timepad.ru%2Fevent%2F2526299%2F&amp;post=-16274713_7634&amp;cc_key=" office:name=""><text:span text:style-name="Definition">https://biblioteka-gaidara.timepad.ru/event/2526299/</text:span></text:a><text:line-break/><text:line-break/>Подробности по ссылке: <text:a xlink:type="simple" xlink:href="https://vk.com/away.php?to=https%3A%2F%2Fkulturacao.ru%2Flet_let&amp;post=-16274713_7634&amp;cc_key=" office:name=""><text:span text:style-name="Definition">https://kulturacao.ru/let_let</text:span></text:a><text:line-break/><text:line-break/><text:a xlink:type="simple" xlink:href="https://vk.com/feed?section=search&amp;q=%23%D0%B1%D0%B8%D0%B1%D0%BB%D0%B8%D0%BE%D1%82%D0%B5%D0%BA%D0%B8%D0%9C%D0%BE%D1%81%D0%BA%D0%B2%D1%8B" office:name=""><text:span text:style-name="Definition">#библиотекиМосквы</text:span></text:a> <text:a xlink:type="simple" xlink:href="https://vk.com/feed?section=search&amp;q=%23%D1%8F%D0%BB%D1%8E%D0%B1%D0%BB%D1%8E%D0%9C%D0%BE%D1%81%D0%BA%D0%B2%D1%83" office:name=""><text:span text:style-name="Definition">#ялюблюМоскву</text:span></text:a> <text:a xlink:type="simple" xlink:href="https://vk.com/feed?section=search&amp;q=%23%D0%93%D0%B0%D0%B9%D0%B4%D0%B0%D1%80%D0%BE%D0%B2%D0%BA%D0%B0" office:name=""><text:span text:style-name="Definition">#Гайдаровка</text:span></text:a></text:p>
      <text:p text:style-name="Text_20_body"><text:line-break/></text:p>
      <text:p text:style-name="Text_20_body">Адрес страницы: <text:a xlink:type="simple" xlink:href="http://hamovniki.mos.ru/presscenter/anons/detail/11747583.html" office:name=""><text:span text:style-name="Definition">http://hamovniki.mos.ru/presscenter/anons/detail/1174758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12:54:29Z</meta:creation-date>
    <dc:date>2023-10-06T12:54:29Z</dc:date>
  </office:meta>
</office:document-meta>
</file>