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15-сентября-2023-года-по-28-января-2024-года-в-государственном-центральном-музее-современной-истории-россии-пройдёт-выставка-моя-большая-земля."/>С 15 сентября 2023 года по 28 января 2024 года в Государственном центральном музее современной истории России пройдёт выставка «Моя большая земля».<text:bookmark-end text:name="с-15-сентября-2023-года-по-28-января-2024-года-в-государственном-центральном-музее-современной-истории-россии-пройдёт-выставка-моя-большая-земля."/></text:h>
      <text:p text:style-name="First_20_paragraph">27.09.2023</text:p>
      <text:p text:style-name="Text_20_body">С 15 сентября 2023 года по 28 января 2024 года в Государственном центральном музее современной истории России реализуется историко-культурный мультимедийный выставочный проект «Моя большая земля», посвящённый 35-летию одной из самых знаменитых постановок выдающегося режиссёра и актёра ОТ. Табакова — спектаклю «Матросская тишина» по пьесе А.А. Галича. Куратор проекта — художественный руководитель Московского театра Олега Табакова, народный артист Российской Федерации В.Л. Машков.</text:p>
      <text:p text:style-name="Text_20_body">Спектакль «Матросская тишина» посвящён истории семьи, представленной на фоне эпохи, самоотверженной отцовской любви и родительскому всепрощению, позволившим героям пьесы пережить самые трудные испытания. Тема актуальна и в наше время, когда потребность в укреплении связей между поколениями отцов и детей особенно велика. Главная цель выставки — показать в современном музейном формате, с использованием новейших технологических решений историю нашей страны в 1920-1940-е годы, погрузить посетителей в сложную и противоречивую эпоху через призму событий, разворачивающихся в спектакле. Уникальность выставки состоит в коллаборации различных видов искусства: театра, живописи, литературы, кино, музейного дела, а также в превращении выставки в иммерсивное пространство. Среди экспонатов выставки — фотографии, документы, сценические костюмы, картины, афиши, плакаты из фондовых собраний ведущих отечественных музеев и архивов. В рамках выставки разработана насыщенная просветительская программа: экскурсии, читки мини-пьес студентами театральных вузов, показы записей спектакля разных лет, встречи с артистами.</text:p>
      <text:p text:style-name="Text_20_body">Вход на выставку возможен в рамках реализации культурной программы «Пушкинская карта». По экспозиции выставки разработаны специальные тематические экскурсии: на бесплатную экскурсию необходима предварительная запись по телефону: 8(495)699-67-24.</text:p>
      <text:p text:style-name="Text_20_body"><text:line-break/></text:p>
      <text:p text:style-name="Text_20_body">Адрес страницы: <text:a xlink:type="simple" xlink:href="http://hamovniki.mos.ru/presscenter/anons/detail/11856893.html" office:name=""><text:span text:style-name="Definition">http://hamovniki.mos.ru/presscenter/anons/detail/11856893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6T12:38:43Z</meta:creation-date>
    <dc:date>2023-10-06T12:38:43Z</dc:date>
  </office:meta>
</office:document-meta>
</file>