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казку-длиною-в-жизнь-расскажут-и-сыграют-в-российско-немецком-доме"/>«Сказку длиною в жизнь» расскажут и сыграют в Российско-Немецком Доме<text:bookmark-end text:name="сказку-длиною-в-жизнь-расскажут-и-сыграют-в-российско-немецком-доме"/></text:h>
      <text:p text:style-name="First_20_paragraph">02.12.2014</text:p>
      <text:p text:style-name="Text_20_body">26 декабря гостям Российско-Немецкого Дома будет представлена литературно-музыкальная композиция «Волшебный мир Э.Т.А. Гофмана или Сказка длиною в жизнь», посвященная жизни и творчеству крупнейшего представителя немецкого романтизма.</text:p>
      <text:p text:style-name="Text_20_body">Актеры Государственного Академического драматического театра имени Е. Вахтангова Ольга Немогай и Эльдар Трамов расскажут зрителям о жизни и творчестве Э.Т.А.Гофмана. В желании услышать голос писателя они обратятся к его переписке, высказываниям, документам и, конечно же, сказкам.</text:p>
      <text:p text:style-name="Text_20_body">Музыкальную линию композиции составят опусы западноевропейских композиторов, которые прозвучат в интерпретациях юных музыкантов в возрасте от 8 до 12 лет, лауреатов Всероссийских и международных конкурсов, лауреатов премии «Русские вечера. Новое поколение»: пианистов Александра Погосбекяна и Петра Акулова, певца Тимура Гоюшова, кларнетиста Ивана Полканова. В программе принимает участие лауреат международных конкурсов, солист Санкт-Петербургского Дома музыки Андрей Дубов (фортепиано).</text:p>
      <text:p text:style-name="Text_20_body">Кураторы программы – административный состав Молодежного музыкального фестиваля «Русские вечера»: художественный руководитель фестиваля Елена Тарасова, исполнительный директор Екатерина Гоголева, исполнительный продюсер Мария Бакун</text:p>
      <text:p text:style-name="Text_20_body">Для справки:</text:p>
      <text:p text:style-name="Text_20_body">Писатель, юрист, композитор, художник, основоположник немецкой романтической музыкальной критики Эрнст Теодор Амадей Гофман – человек не только разносторонней одаренности, но и огромной силы духа, которая в сочетании с необыкновенной способностью воспринимать и понимать Прекрасное, позволила Гофману чувствовать себя счастливым в мире повседневных забот, борьбы и преодоления жизненных невзгод, преподнесенных судьбой в избытке.</text:p>
      <text:p text:style-name="Text_20_body">Концерт состоится 26 декабря в 19.00 в Российско-Немецком Доме в Москве по адресу: ул. Малая Пироговская, 5, станция метро «Фрунзенская», зал «Берлин».</text:p>
      <text:p text:style-name="Text_20_body">Вход свободный.</text:p>
      <text:p text:style-name="Text_20_body">Дополнительная информация по телефонам: (495) 531 68 88 (доб. 186), 8 926 331 07 03, info_kultur@ivdk.ru.</text:p>
      <text:p text:style-name="Text_20_body"><text:span text:style-name="T1">Пресс-служба МСНК в РНДМ</text:span></text:p>
      <text:p text:style-name="Text_20_body"><text:a xlink:type="simple" xlink:href="http://www.rusdeutsch.ru/" office:name=""><text:span text:style-name="Definition"><text:span text:style-name="T1">www.rusdeutsch.ru</text:span></text:span></text:a><text:span text:style-name="T1">,</text:span></text:p>
      <text:p text:style-name="Text_20_body"><text:a xlink:type="simple" xlink:href="http://www.drh-moskau.ru/" office:name=""><text:span text:style-name="Definition"><text:span text:style-name="T1">www.drh-moskau.ru</text:span></text:span></text:a></text:p>
      <text:p text:style-name="Text_20_body"><text:line-break/></text:p>
      <text:p text:style-name="Text_20_body">Адрес страницы: <text:a xlink:type="simple" xlink:href="http://hamovniki.mos.ru/presscenter/anons/detail/1443318.html" office:name=""><text:span text:style-name="Definition">http://hamovniki.mos.ru/presscenter/anons/detail/144331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22:16:06Z</meta:creation-date>
    <dc:date>2023-10-05T22:16:06Z</dc:date>
  </office:meta>
</office:document-meta>
</file>