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узыкальный-рождественский-калейдоскоп-в-российско-немецком-доме"/>Музыкальный «Рождественский калейдоскоп» в Российско-Немецком Доме<text:bookmark-end text:name="музыкальный-рождественский-калейдоскоп-в-российско-немецком-доме"/></text:h>
      <text:p text:style-name="First_20_paragraph">02.12.2014</text:p>
      <text:p text:style-name="Text_20_body">Международный союз немецкой культуры и Российская Академия Музыки им. Гнесиных в преддверии католического Рождества дарят всем ценителям классической музыки концерт «Рождественский калейдоскоп».</text:p>
      <text:p text:style-name="Text_20_body">В программе третьего концерта сезона 2014/2015 из цикла «Диалог культур» произведения Л.Бетховена, Ф.Мендельсона, И.Брамса в исполнении лауреатов международных конкурсов: Анны Соколовой (флейта), Александра Долгова (фортепиано)</text:p>
      <text:p text:style-name="Text_20_body">Полины Сокур (альт), Кристины Казанчян (фортепиано), Гайка Шекояна (альт) </text:p>
      <text:p text:style-name="Text_20_body">Екатерины Март-Яцюк (фортепиано).</text:p>
      <text:p text:style-name="Text_20_body">Для справки:</text:p>
      <text:p text:style-name="Text_20_body">«Диалог культур».– совместный проект Международного союза немецкой культуры и Российской Академии Музыки им. Гнесиных, успешно реализуемый на протяжении нескольких лет в Российско-Немецком Доме в Москве. Проект направлен на популяризацию классической музыки, в первую очередь, немецких и русских композиторов, а также композиторов, чей творческий путь был связан с немецкой или российской музыкальной традицией. Руководитель проекта и ведущая – Елена Багрова.</text:p>
      <text:p text:style-name="Text_20_body">Концерт состоится 17 декабря в 19.00 в Российско-Немецком Доме в Москве по адресу: ул. Малая Пироговская, 5, станция метро «Фрунзенская», зал «Берлин».</text:p>
      <text:p text:style-name="Text_20_body"><text:span text:style-name="T1">Вход свободный.</text:span></text:p>
      <text:p text:style-name="Text_20_body">Дополнительная информация по телефонам: (495) 531 68 88 (доб. 186), 8 926 331 07 03, info_kultur@ivdk.ru.</text:p>
      <text:p text:style-name="Text_20_body"><text:span text:style-name="T2">Пресс-служба МСНК в РНДМ</text:span></text:p>
      <text:p text:style-name="Text_20_body"><text:a xlink:type="simple" xlink:href="http://www.rusdeutsch.ru/" office:name=""><text:span text:style-name="Definition"><text:span text:style-name="T2">www.rusdeutsch.ru</text:span></text:span></text:a><text:span text:style-name="T2">,</text:span></text:p>
      <text:p text:style-name="Text_20_body"><text:a xlink:type="simple" xlink:href="http://www.drh-moskau.ru/" office:name=""><text:span text:style-name="Definition"><text:span text:style-name="T2">www.drh-moskau.ru</text:span></text:span></text:a></text:p>
      <text:p text:style-name="Text_20_body"><text:line-break/></text:p>
      <text:p text:style-name="Text_20_body">Адрес страницы: <text:a xlink:type="simple" xlink:href="http://hamovniki.mos.ru/presscenter/anons/detail/1443320.html" office:name=""><text:span text:style-name="Definition">http://hamovniki.mos.ru/presscenter/anons/detail/1443320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7T04:40:27Z</meta:creation-date>
    <dc:date>2023-06-07T04:40:27Z</dc:date>
  </office:meta>
</office:document-meta>
</file>