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T2" style:family="text">
      <style:text-properties fo:font-style="italic" style:font-style-asian="italic" style:font-style-complex="italic"/>
    </style:style>
    <style:style style:name="T3" style:family="text">
      <style:text-properties fo:font-style="italic" fo:font-weight="bold" style:font-style-asian="italic" style:font-style-complex="italic" style:font-weight-asian="bold" style:font-weight-complex="bold"/>
    </style:style>
    <style:style style:name="T4" style:family="text">
      <style:text-properties fo:font-style="italic" fo:font-weight="bold" style:font-style-asian="italic" style:font-style-complex="italic" style:font-weight-asian="bold" style:font-weight-complex="bold" style:text-underline-color="font-color" style:text-underline-style="solid" style:text-underline-width="auto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костюмы-эпохи-екатерины-ii-примерят-в-российско-немецком-доме"/>Костюмы эпохи Екатерины II примерят в Российско-Немецком Доме<text:bookmark-end text:name="костюмы-эпохи-екатерины-ii-примерят-в-российско-немецком-доме"/></text:h>
      <text:p text:style-name="First_20_paragraph">26.01.2015</text:p>
      <text:p text:style-name="Text_20_body"><text:span text:style-name="T1">Международный союз немецкой культуры и Российско-Немецкий Дом в Москве представляют в сезоне 2014/2015 цикл мероприятий под названием – «Навстречу Большому Екатерининскому балу». Третий вечер будет посвящен костюму эпохи Екатерины II.</text:span></text:p>
      <text:p text:style-name="Text_20_body">Мастер-класс по танцам от преподавателей Анны Николаевой и Сергея Сосницкого, а так же рассказ об особенностях дамского и мужского костюма XVIII века от доктора исторических наук, сотрудника Государственного исторического музея, автора книг и публикаций об образе жизни и истории российского дворянства Веры Боковой будут предложены посетителям РНДМ. Все это в сопровождении анекдотов и музыки той эпохи.</text:p>
      <text:p text:style-name="Text_20_body"><text:span text:style-name="T1">Для справки:</text:span></text:p>
      <text:p text:style-name="Text_20_body"><text:span text:style-name="T2">Культурно-просветительский проект «Большой Екатерининский Бал», организаторами которого выступают Международный союз немецкой культуры, Федеральная национально-культурная автономия российских немцев и Немецкое молодежное объединение, состоится в 2015г. в Москве. В преддверии основного бального мероприятия пройдет ряд подготовительных мастер-классов, в ходе которых будет реализована подготовка участников бала по различным направлениям: культурно-историческому, хореографическому, художественно-прикладному, направлениям исторической реконструкции и исторического этикета.</text:span></text:p>
      <text:p text:style-name="Text_20_body"><text:span text:style-name="T2">Миссией бала является популяризация культуры и традиций российских немцев и других этносов России, развитие и популяризация просвещенческих традиций, заложенных Екатериной II, гармонизация социальных и межнациональных отношений в обществе.</text:span></text:p>
      <text:p text:style-name="Text_20_body">Мероприятие состоится <text:span text:style-name="T1">6 февраля (пт.) в 19.00</text:span> в Российско-Немецком Доме в Москве по адресу: ул. Малая Пироговская, 5, станция метро «Фрунзенская», зал «Берлин». <text:span text:style-name="T1">Посещение строго по записи!</text:span> Дополнительная информация по телефону: (495) 531 68 88 (доб. 186), <text:span text:style-name="T1">info_kultur@ivdk.ru.</text:span></text:p>
      <text:p text:style-name="Text_20_body"><text:span text:style-name="T3">Пресс-служба МСНК в РНДМ</text:span></text:p>
      <text:p text:style-name="Text_20_body"><text:a xlink:type="simple" xlink:href="http://www.rusdeutsch.ru/" office:name=""><text:span text:style-name="Definition"><text:span text:style-name="T3">www.rusdeutsch.ru</text:span></text:span></text:a><text:span text:style-name="T4">,</text:span></text:p>
      <text:p text:style-name="Text_20_body"><text:a xlink:type="simple" xlink:href="http://www.drh-moskau.ru/" office:name=""><text:span text:style-name="Definition"><text:span text:style-name="T3">www.drh-moskau.ru</text:span></text:span></text:a></text:p>
      <text:p text:style-name="Text_20_body"><text:line-break/></text:p>
      <text:p text:style-name="Text_20_body">Адрес страницы: <text:a xlink:type="simple" xlink:href="http://hamovniki.mos.ru/presscenter/anons/detail/1537625.html" office:name=""><text:span text:style-name="Definition">http://hamovniki.mos.ru/presscenter/anons/detail/1537625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8-16T19:31:19Z</meta:creation-date>
    <dc:date>2024-08-16T19:31:19Z</dc:date>
  </office:meta>
</office:document-meta>
</file>