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T3" style:family="text">
      <style:text-properties fo:font-style="italic" style:font-style-asian="italic" style:font-style-complex="italic"/>
    </style:style>
    <style:style style:name="T4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ставка-кафка.-живопись-и-графика-художников-xx-века-документы"/>Выставка «Кафка». Живопись и графика художников XX века, документы<text:bookmark-end text:name="выставка-кафка.-живопись-и-графика-художников-xx-века-документы"/></text:h>
      <text:p text:style-name="First_20_paragraph">02.02.2015</text:p>
      <text:p text:style-name="Text_20_body"><text:span text:style-name="T1">К Году Литературы в России</text:span></text:p>
      <text:p text:style-name="Text_20_body"><text:span text:style-name="T2">Выставка «Кафка». Живопись и графика художников XX века, документы </text:span></text:p>
      <text:p text:style-name="Text_20_body"><text:span text:style-name="T2">(из собрания Галереи «Ковчег», музея Общества «Мемориал», XL Галереи)</text:span></text:p>
      <text:p text:style-name="Text_20_body"/>
      <text:p text:style-name="Text_20_body">Вернисаж – 5 февраля, в 18.00</text:p>
      <text:p text:style-name="Text_20_body"><text:span text:style-name="T3">Выставочные залы Государственного</text:span> <text:span text:style-name="T3">музея</text:span> <text:span text:style-name="T3">А.С. Пушкина,</text:span></text:p>
      <text:p text:style-name="Text_20_body"><text:span text:style-name="T3">ул.</text:span> <text:span text:style-name="T3">Арбат, 55/32 (вход с Денежного переулка), ст.м. «Смоленская»</text:span></text:p>
      <text:p text:style-name="Text_20_body"> <text:a xlink:type="simple" xlink:href="http://www.pushkinmuseum.ru/" office:name=""><text:span text:style-name="Definition"><text:span text:style-name="T3">www.pushkinmuseum.ru</text:span></text:span></text:a></text:p>
      <text:p text:style-name="Text_20_body">В экспозиции выставки, подготовленной Галереей «Ковчег» при участии Музея Международного историко-просветительского,благотворительного и правозащитного общества «Мемориал» и XL Галереи (Москва) – около 70 экспонатов: живописных полотен, графики и документов, связанных с жизнью и творчеством немецкоязычного писателя Франца Кафки, одного из самых одиозных и непонятых писателей XX века. Организаторы приурочили выставку к Году Литературы и «98 годовщиневторой официальной помолвки Франца Кафки и Фелиции Бауэр».</text:p>
      <text:p text:style-name="Text_20_body">На выставке представлены работы художников XX-XXI века: М. Айзенштадта, Н. Арендт, Г. Басырова, А. Бисти, Б. Булгакова, Е. Гавриловой, Б. Голополосова, О. Дергачева, Г. Зозули, Л. Зусмана, М. Карасика, И. Макаревича, А. Максимова, К. Мамонова, Ю. Перевезенцева, В. Пивоварова, И. Полякова, Ю. Рыжика, Б. Свешникова, Ф. Семенова-Амурского, И. Скалецкого, М. Соколова, Г. Черкасова, П. Шевелева, А. Шульца, Г. Щетинина.</text:p>
      <text:p text:style-name="Text_20_body">Выставка не посвящена книжным иллюстрациям, хотя некоторые из них, наиболее выразительные и отвлеченные, здесь представлены. В основном речь о блуждающем контексте, об изобразительных темах и мотивах, которые с творчеством Кафки связаны ассоциативно, лишь в глазах заинтересованных зрителей. В определенной мере это кураторский произвол, признаться честно, – но произвол все-таки вдумчивый и где-то даже выстраданный.</text:p>
      <text:p text:style-name="Text_20_body">При жизни Франц Кафка был понят очень немногими, да и нельзя поручиться, что понят правильно и до конца. Спустя век после написания «Процесса» и «Превращения», спустя десятки лет после публикации его дневников и писем, никаких загадок и темных мест в его творчестве, казалось бы, оставаться не должно.Но их по-прежнему много. Очевидно лишь, что этот писатель не стремился никого развлечь или эпатировать, напугать или обнадежить. Все бездны, которые разверзаются в его текстах, были персональными безднами в сознании и подсознании автора, и помочь потенциальному читателю хоть как-то приблизиться к сути повествования он мог только с помощью бесконечных уточнений, которые сами норовили образовать дополнительную бездну… Такой вот вроде бы «предельно субъективный модернизм», литература для тонко чувствующих, особо ранимых, склонных к рефлексиям и притчевым обобщениям. Однако странным образом вышло так, что Кафка оказался писателем для всех и про всех. Правда, далеко не все из этих «всех» стали его преданными поклонниками; кое-кто и не читал его вовсе, потому что причудливо и непонятно, но, тем не менее, – для всех и про всех.</text:p>
      <text:p text:style-name="Text_20_body"><text:span text:style-name="T2">Выставка открыта</text:span><text:span text:style-name="T4"> </text:span><text:span text:style-name="T2">для посетителей до 22 марта 2015г.</text:span></text:p>
      <text:p text:style-name="Text_20_body">Получить дополнительную информацию и иллюстрации можно в Пресс-службе ГМП</text:p>
      <text:p text:style-name="Text_20_body">Тел.: (495) 637-7339, м. (985) 4473343 (Вероника Кирсанова); м.(916) 1897758 (Светлана Калинина)</text:p>
      <text:p text:style-name="Text_20_body">Адрес для электронных сообщений: <text:a xlink:type="simple" xlink:href="mailto:pressagmp@mail.ru" office:name=""><text:span text:style-name="Definition">pressagmp@mail.ru</text:span></text:a>; <text:a xlink:type="simple" xlink:href="mailto:prpushkin@mail.ru" office:name=""><text:span text:style-name="Definition">prpushkin@mail.ru</text:span></text:a></text:p>
      <text:p text:style-name="Text_20_body"><text:line-break/></text:p>
      <text:p text:style-name="Text_20_body">Адрес страницы: <text:a xlink:type="simple" xlink:href="http://hamovniki.mos.ru/presscenter/anons/detail/1553588.html" office:name=""><text:span text:style-name="Definition">http://hamovniki.mos.ru/presscenter/anons/detail/155358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7T05:11:09Z</meta:creation-date>
    <dc:date>2023-07-07T05:11:09Z</dc:date>
  </office:meta>
</office:document-meta>
</file>