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нкурс-эссе-моя-семья-в-летописи-великой-отечественной"/>Конкурс эссе «Моя семья в летописи Великой Отечественной…»<text:bookmark-end text:name="конкурс-эссе-моя-семья-в-летописи-великой-отечественной"/></text:h>
      <text:p text:style-name="First_20_paragraph">12.02.2015</text:p>
      <text:p text:style-name="Text_20_body"><text:span text:style-name="T1">9 мая 2015 года</text:span> наша страна будет отмечать <text:span text:style-name="T1">70-летие Победы в Великой Отечественной войне.</text:span> Этот день является памятным для каждой семьи, одним из самых важных праздников в истории страны и жизни ее народа. <text:bookmark text:name="id__GoBack"/></text:p>
      <text:p text:style-name="Text_20_body">1 февраля 2015 года стартовал традиционный ежегодный <text:span text:style-name="T1">общегородской конкурс эссе «Моя семья в летописи Великой Отечественной…»</text:span>, посвященный 70-летию Великой Победы. Его главная цель – сохранить бесценный вклад участников войны в историю Родины и укрепить связь поколений.</text:p>
      <text:p text:style-name="Text_20_body">Впервые конкурс был организован 5 лет назад и приурочен к 65-летнему юбилею Победы. Со временем география конкурса вышла за пределы России, охватив страны Балтии и СНГ. <text:span text:style-name="T1">Более 15 тысяч человек</text:span> поделились трогательными историями своих семей. В рамках конкурса внуки и правнуки Героев рассказывают о подвигах своих родственников, которые принимали участие в Великой Отечественной войне. Перекладывая впечатления и воспоминания на бумагу, вместе они создают красочное полотно истории нашей Родины.</text:p>
      <text:p text:style-name="Text_20_body"><text:span text:style-name="T2">«Благодаря этому конкурсу я смогла узнать личную правду о войне, а не просто факты из учебника истории. А самое важное для меня, что теперь о моем деде-военном узнали многие. Узнали, что в моей семье есть такой герой!»</text:span></text:p>
      <text:p text:style-name="Text_20_body"><text:span text:style-name="T2">Яна Филипповская, ученица 9 класса школы № 695.</text:span></text:p>
      <text:p text:style-name="Text_20_body"><text:span text:style-name="T1">С каждым годом к акции присоединяется все больше людей, которым важна славная история своей страны и вклад его семьи в Великую Победу. Присоединяйтесь и Вы!</text:span></text:p>
      <text:p text:style-name="Text_20_body">Чтобы принять участие в конкурсе, необходимо прислать эссе с воспоминаниями родственников о событиях Великой Отечественной войны и фотографии военных реликвий, сохранившихся в семье, на почту <text:a xlink:type="simple" xlink:href="mailto:NashaPobeda70@yandex.ru" office:name=""><text:span text:style-name="Definition">NashaPobeda70@yandex.ru</text:span></text:a>. </text:p>
      <text:p text:style-name="Text_20_body"><text:span text:style-name="T1">К участию в конкурсе приглашаются все желающие!</text:span></text:p>
      <text:p text:style-name="Text_20_body"><text:line-break/></text:p>
      <text:p text:style-name="Text_20_body">Работы на Конкурс принимаются <text:span text:style-name="T1">до 30 марта.</text:span></text:p>
      <text:p text:style-name="Text_20_body">Все участники конкурса эссе <text:span text:style-name="T1">«Моя семья в летописи Великой Отечественной….»</text:span> получат возможность присоединиться к акции <text:span text:style-name="T1">«Бессмертный полк».</text:span></text:p>
      <text:p text:style-name="Text_20_body"><text:span text:style-name="T1">Авторы лучших работ получат ценные призы.</text:span></text:p>
      <text:p text:style-name="Text_20_body"><text:span text:style-name="T1">Контактная информация:</text:span></text:p>
      <text:p text:style-name="Text_20_body">8 (495) 657-65-42, доб. 108, 124.</text:p>
      <text:p text:style-name="Text_20_body">Электронная почта: <text:a xlink:type="simple" xlink:href="mailto:NashaPobeda70@yandex.ru" office:name=""><text:span text:style-name="Definition">NashaPobeda70@yandex.ru</text:span></text:a>.</text:p>
      <text:p text:style-name="Text_20_body"><text:span text:style-name="T1">С подробной информацией и положением о порядке и проведении конкурса можно ознакомиться на сайте www.mosportal.ru</text:span></text:p>
      <text:p text:style-name="Text_20_body"><text:line-break/></text:p>
      <text:p text:style-name="Text_20_body">Адрес страницы: <text:a xlink:type="simple" xlink:href="http://hamovniki.mos.ru/presscenter/anons/detail/1579415.html" office:name=""><text:span text:style-name="Definition">http://hamovniki.mos.ru/presscenter/anons/detail/1579415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13T22:10:10Z</meta:creation-date>
    <dc:date>2024-06-13T22:10:10Z</dc:date>
  </office:meta>
</office:document-meta>
</file>