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здничный-концерт-ко-дню-защитника-отечества"/>Праздничный концерт ко Дню защитника Отечества<text:bookmark-end text:name="праздничный-концерт-ко-дню-защитника-отечества"/></text:h>
      <text:p text:style-name="First_20_paragraph">17.02.2015</text:p>
      <text:p text:style-name="Text_20_body">20 февраля в 14.00 в Центральном доме ученых (ул. Пречистенка, 16) состоится праздничный концерт, посвященный Дню защитника Отечества.</text:p>
      <text:p text:style-name="Text_20_body"><text:line-break/></text:p>
      <text:p text:style-name="Text_20_body"/>
      <text:p text:style-name="Text_20_body"><text:span text:style-name="T1">Вход свободный.</text:span></text:p>
      <text:p text:style-name="Text_20_body"><text:line-break/></text:p>
      <text:p text:style-name="Text_20_body"><text:line-break/></text:p>
      <text:p text:style-name="Text_20_body"/>
      <text:p text:style-name="Text_20_body"/>
      <text:p text:style-name="Text_20_body"/>
      <text:p text:style-name="Text_20_body"/>
      <text:p text:style-name="Text_20_body"><text:line-break/></text:p>
      <text:p text:style-name="Text_20_body"><text:span text:style-name="T1">ПРОГРАММА КОНЦЕРТА</text:span></text:p>
      <text:p text:style-name="Text_20_body"><text:span text:style-name="T2">1. Фанфара «Слава Советской Армии»</text:span></text:p>
      <text:p text:style-name="Text_20_body"><text:span text:style-name="T2">2. Музыка Д.Тухманова, слова М.Ножкина «Я люблю тебя, Россия», солист Дмитрий Кунаков.</text:span></text:p>
      <text:p text:style-name="Text_20_body"><text:span text:style-name="T2">3. Музыка Е.Птичкина, слова Р.Рождественского. «Эхо любви». Солистка – лауреат Всероссийских и Международных конкурсов Марина Никитина.</text:span></text:p>
      <text:p text:style-name="Text_20_body"><text:span text:style-name="T2">4. Музыка Ю.Саульского, слова В.Сергеева. «Идут батальоны». Солисты – Антон Малютин, Никита Галанов, Андрей Шабаров.</text:span></text:p>
      <text:p text:style-name="Text_20_body"><text:span text:style-name="T2">5. Музыка Г.Петербургского, слова Я. Галицкого и М. Максимова. «Синий платочек». Солистка – Юлия Клевжиц.</text:span></text:p>
      <text:p text:style-name="Text_20_body"><text:span text:style-name="T2">6. Музыка В.Баснера, слова М.Матусовского. «На безымянной высоте». Солист –Никита Галанов.</text:span></text:p>
      <text:p text:style-name="Text_20_body"><text:span text:style-name="T2">7. Музыка М. Табачникова, слова И. Френкель. «Давай закурим». Солистка – Юлия Клевжиц.</text:span></text:p>
      <text:p text:style-name="Text_20_body"><text:span text:style-name="T2">8. Музыка Е. Мартынова, слова А.Дементьева. «Баллада о матери». Солистка – Александра Каштанова.</text:span></text:p>
      <text:p text:style-name="Text_20_body"><text:span text:style-name="T2">9. Музыка и слова А. Петряшевой. «Я хочу, чтобы не было больше войны». Солистка – Татьяна Федулова.</text:span></text:p>
      <text:p text:style-name="Text_20_body"><text:span text:style-name="T2">10. Музыка К.Брейтбурга, слова С.Сашина. «Русский парень». Солист –Антон Малютин.</text:span></text:p>
      <text:p text:style-name="Text_20_body"><text:span text:style-name="T2">11. И.С.Бах. Токката и фуга ре-минор. Солисты – Элина Кандрашина (альт), Елена Фендрикова (скрипка).</text:span></text:p>
      <text:p text:style-name="Text_20_body"><text:span text:style-name="T2">12. Музыка А. Пахмутовой, слова Н. Добронравова. «Нежность». Солистка – Марина Никитина.</text:span></text:p>
      <text:p text:style-name="Text_20_body"><text:span text:style-name="T2">13. Музыка А.Аверкина, слова В. Бокова. «На побывку едет». Солистка – Заслуженная артистка РФ Елена Баженова.</text:span></text:p>
      <text:p text:style-name="Text_20_body"><text:span text:style-name="T2">14. Музыка В.Канио. «Влюбленный солдат». Солист –Роман Терентьев.</text:span></text:p>
      <text:p text:style-name="Text_20_body"><text:span text:style-name="T2">15. Музыка Э.Капуа, слова В.Капуро. «O sole mio». Солист – Роман Терентьев.</text:span></text:p>
      <text:p text:style-name="Text_20_body"><text:span text:style-name="T2">16. Музыка Ф.Бернейма. «Лирическая песня». Солистка – Елена Баженова.</text:span></text:p>
      <text:p text:style-name="Text_20_body"><text:span text:style-name="T2">17. Музыка Ш.Азнавура. «Вечная любовь». Солистка – Ольга Куркова.</text:span></text:p>
      <text:p text:style-name="Text_20_body"><text:span text:style-name="T2">18. Музыка и слова К.Меладзе. «Оттепель». Солистка – Ольга Куркова.</text:span></text:p>
      <text:p text:style-name="Text_20_body"><text:span text:style-name="T2">19. Музыка Б.Голсона. «Блюз-марш». Солист – Заслуженный артист РФ Вениамин Мясоедов.</text:span></text:p>
      <text:p text:style-name="Text_20_body"><text:span text:style-name="T2">20. Старинная восточная мелодия «Вернись». Соло на дудуке исполняет Вениамин Мясоедов.</text:span></text:p>
      <text:p text:style-name="Text_20_body"><text:span text:style-name="T2">21. Музыка С.Беше. «Маленький цветок». Исполняет Вениамин Мясоедов.</text:span></text:p>
      <text:p text:style-name="Text_20_body"><text:span text:style-name="T2">22. Музыка С.Абрэу. «Самба». Исполняет Вениамин Мясоедов.</text:span></text:p>
      <text:p text:style-name="Text_20_body"><text:span text:style-name="T2">23. Музыка М.Блантера, слова М.Исаковского. «Катюша». Исполняют: Садрак Антонио Диас, Томас Жоа Пауло, Мачадо Жорге Нгола, Александре Хелдер Ногуйра.</text:span></text:p>
      <text:p text:style-name="Text_20_body"><text:span text:style-name="T2">24. Музыка Э.Ханка, слова И.Резника. «Служить России». Исполняют все участники концерта. Солисты – Антон Малютин, Дмитрий Кунаков.</text:span></text:p>
      <text:p text:style-name="Text_20_body"><text:line-break/></text:p>
      <text:p text:style-name="Text_20_body"><text:span text:style-name="T1">Художественный руководитель и дирижёр оркестра -</text:span></text:p>
      <text:p text:style-name="Text_20_body"><text:span text:style-name="T1">начальник Военного института (военных дирижёров)</text:span></text:p>
      <text:p text:style-name="Text_20_body"><text:span text:style-name="T1">Военного университета</text:span></text:p>
      <text:p text:style-name="Text_20_body"><text:span text:style-name="T1">заслуженный артист Российской Федерации, профессор полковник Михаил ТРУНОВ.</text:span></text:p>
      <text:p text:style-name="Text_20_body"><text:span text:style-name="T1">Военный дирижер – лейтенант Антон МАЛЮТИН.</text:span></text:p>
      <text:p text:style-name="Text_20_body"><text:span text:style-name="T1">Ведущая концерта – Ольга КУРКОВА.</text:span></text:p>
      <text:p text:style-name="Text_20_body"><text:bookmark text:name="id__GoBack"/></text:p>
      <text:p text:style-name="Text_20_body"><text:line-break/></text:p>
      <text:p text:style-name="Text_20_body">Адрес страницы: <text:a xlink:type="simple" xlink:href="http://hamovniki.mos.ru/presscenter/anons/detail/1593164.html" office:name=""><text:span text:style-name="Definition">http://hamovniki.mos.ru/presscenter/anons/detail/159316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16:13:42Z</meta:creation-date>
    <dc:date>2023-07-13T16:13:42Z</dc:date>
  </office:meta>
</office:document-meta>
</file>