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грамма-мероприятии-россииско-немецкого-дома-в-москве-на-март-2015-г."/>Программа мероприятий Российско-Немецкого Дома в Москве на март 2015 г.<text:bookmark-end text:name="программа-мероприятии-россииско-немецкого-дома-в-москве-на-март-2015-г."/></text:h>
      <text:p text:style-name="First_20_paragraph">25.02.2015</text:p>
      <text:p text:style-name="Text_20_body"><text:span text:style-name="T1">МЕЖДУНАРОДНЫЙ СОЮЗ НЕМЕЦКОЙ КУЛЬТУРЫ РОССИЙСКО-НЕМЕЦКИЙ ДОМ В МОСКВЕ</text:span></text:p>
      <text:p text:style-name="Text_20_body"><text:span text:style-name="T1">Программа мероприятий на МАРТ 2015 г.</text:span></text:p>
      <text:p text:style-name="Text_20_body"><text:span text:style-name="T1">Клуб «Видеопрогулки по Германии»</text:span></text:p>
      <text:p text:style-name="Text_20_body">Знакомство с Германией по документальным, художественным, мультипликационным фильмам с последующим обсуждением.</text:p>
      <text:p text:style-name="Text_20_body">Языковой уровень: высокий (В2) в 15:00</text:p>
      <text:p text:style-name="Text_20_body">Языковой уровень: высокий (С2) в 18:00</text:p>
      <text:p text:style-name="Text_20_body">По субботам каб. 2 (1-й этаж)</text:p>
      <text:p text:style-name="Text_20_body">Руководитель: Ольга Евгеньевна Палехова</text:p>
      <text:p text:style-name="Text_20_body"><text:line-break/></text:p>
      <text:p text:style-name="Text_20_body"><text:span text:style-name="T1">Клуб «Немецкая литература в объективе времени»</text:span></text:p>
      <text:p text:style-name="Text_20_body">Чтение, дискуссии, работа со стихотворными текстами и песнями, аудио- и видеозаписями.</text:p>
      <text:p text:style-name="Text_20_body">Языковой уровень: высокий (В2–С2)</text:p>
      <text:p text:style-name="Text_20_body">По средам в 19:00 Конференц-зал (5-й этаж)</text:p>
      <text:p text:style-name="Text_20_body">Руководитель: Ольга Евгеньевна Палехова</text:p>
      <text:p text:style-name="Text_20_body"><text:line-break/></text:p>
      <text:p text:style-name="Text_20_body"><text:span text:style-name="T1">Детская языковая-театральная студия «Немецкий с фрау Фани»</text:span></text:p>
      <text:p text:style-name="Text_20_body">Обучение немецкому языку по авторской методике для детей 9-13 лет (Menschentheater + Puppentheater).</text:p>
      <text:p text:style-name="Text_20_body">Расширение кругозора и активизация интеллектуальных способностей путём пробуждения творческой фантазии.</text:p>
      <text:p text:style-name="Text_20_body">Всестороннее развитие личности посредством театрального искусства.</text:p>
      <text:p text:style-name="Text_20_body">Мастерская по изготовлению театральных кукол (Puppenbau)</text:p>
      <text:p text:style-name="Text_20_body">Руководитель: Галина Лыткина</text:p>
      <text:p text:style-name="Text_20_body">Строго по записи: (495) 531 68 88 (доб. 186), <text:a xlink:type="simple" xlink:href="mailto:info_kultur@ivdk.ru" office:name=""><text:span text:style-name="Definition">info_kultur@ivdk.ru</text:span></text:a></text:p>
      <text:p text:style-name="Text_20_body"><text:line-break/></text:p>
      <text:p text:style-name="Text_20_body"><text:span text:style-name="T1">Литературный клуб МСНК «Мир внутри слова»</text:span></text:p>
      <text:p text:style-name="Text_20_body">Встречи с литературными деятелями, презентации, лекции, дискуссии, чтения, конференции, литературная мастерская.</text:p>
      <text:p text:style-name="Text_20_body">Руководитель: Елена Зейферт, д.фил.н., критик, журналист, член Союза переводчиков России и Союза писателей Москвы</text:p>
      <text:p text:style-name="Text_20_body">Запись на мероприятия по E-mail: <text:a xlink:type="simple" xlink:href="mailto:litred@martens.ru" office:name=""><text:span text:style-name="Definition">litred@martens.ru</text:span></text:a></text:p>
      <text:p text:style-name="Text_20_body"><text:line-break/></text:p>
      <text:p text:style-name="Text_20_body"><text:span text:style-name="T1">Вокальный ансамбль «АкцеНт», репетиции</text:span></text:p>
      <text:p text:style-name="Text_20_body">Исполнение произведений зарубежных и русских композиторов в различных стилях и жанрах.</text:p>
      <text:p text:style-name="Text_20_body">(Запись на прослушивание по тел.: 8 (915) 305-69-96)</text:p>
      <text:p text:style-name="Text_20_body">По субботамс 14:00 до 16:00 Конференц-зал (5-й этаж)</text:p>
      <text:p text:style-name="Text_20_body">Руководитель: Наталья Альтнер</text:p>
      <text:p text:style-name="Text_20_body"><text:line-break/></text:p>
      <text:p text:style-name="Text_20_body"><text:span text:style-name="T1">Театр кукол «PUPPENHAUS», репетиции</text:span></text:p>
      <text:p text:style-name="Text_20_body">Постановка спектаклей на немецком языке с русскими комментариями сказочных героев – веселое времяпрепровождение и изучение языка в непринужденной форме.</text:p>
      <text:p text:style-name="Text_20_body">Запись на спектакли по тел.: (495) 531 68 88 (доб. 186), <text:a xlink:type="simple" xlink:href="mailto:info_kultur@ivdk.ru" office:name=""><text:span text:style-name="Definition">info_kultur@ivdk.ru</text:span></text:a>По воскресеньям в 10:00</text:p>
      <text:p text:style-name="Text_20_body">Руководитель: Елена Богданова</text:p>
      <text:p text:style-name="Text_20_body"><text:line-break/></text:p>
      <text:p text:style-name="Text_20_body"><text:span text:style-name="T1">Клуб немцев г. Москвы</text:span></text:p>
      <text:p text:style-name="Text_20_body">Встречи российских немцев, мероприятия, связанные с изучением традиций и культуры предков.</text:p>
      <text:p text:style-name="Text_20_body">Руководитель: Лидия Понамарева (Мютель)</text:p>
      <text:p text:style-name="Text_20_body">Запись в клуб по тел.: (495) 531 68 88 (доб. 186), <text:a xlink:type="simple" xlink:href="mailto:info_kultur@ivdk.ru" office:name=""><text:span text:style-name="Definition">info_kultur@ivdk.ru</text:span></text:a></text:p>
      <text:p text:style-name="Text_20_body"><text:line-break/></text:p>
      <text:p text:style-name="Text_20_body"><text:span text:style-name="T1">Читальный зал</text:span></text:p>
      <text:p text:style-name="Text_20_body">Художественная и научная литература на русском и немецком языках об истории и культуре российских немцев.</text:p>
      <text:p text:style-name="Text_20_body">Тел.: (495) 531 68 88 (доб. 186), <text:a xlink:type="simple" xlink:href="mailto:info_kultur@ivdk.ru" office:name=""><text:span text:style-name="Definition">info_kultur@ivdk.ru</text:span></text:a></text:p>
      <text:p text:style-name="Text_20_body"><text:line-break/></text:p>
      <text:p text:style-name="Text_20_body"><text:span text:style-name="T1">Экскурсионный клуб МСНК при РНД</text:span></text:p>
      <text:p text:style-name="Text_20_body">Увлекательные прогулки по немецким местам Москвы. Зимние пешие экскурсии «утеплены» посещением музеев, кирхи и зданий, связанных с культурой российских немцев.</text:p>
      <text:p text:style-name="Text_20_body">Темы экскурсий:</text:p>
      <text:p text:style-name="Text_20_body"><text:span text:style-name="T1">«Прогулка по Чистым прудам»</text:span></text:p>
      <text:p text:style-name="Text_20_body">Экскурсовод – Екатерина Барбашина</text:p>
      <text:p text:style-name="Text_20_body">14 марта (сб.) в 13:00</text:p>
      <text:p text:style-name="Text_20_body"><text:line-break/></text:p>
      <text:p text:style-name="Text_20_body"><text:span text:style-name="T1">«Моховая. Воздвиженка»</text:span></text:p>
      <text:p text:style-name="Text_20_body">Экскурсовод – Ирина Айшпор</text:p>
      <text:p text:style-name="Text_20_body">1 марта (вс.) в 13:00, 22 марта (вс.) в 13:00</text:p>
      <text:p text:style-name="Text_20_body"><text:line-break/></text:p>
      <text:p text:style-name="Text_20_body"><text:span text:style-name="T1">«Московские дома и дворы – связь времен и судеб»</text:span></text:p>
      <text:p text:style-name="Text_20_body">Экскурсовод – Лидия Нечаева</text:p>
      <text:p text:style-name="Text_20_body">29 марта (вс.) в 13:00</text:p>
      <text:p text:style-name="Text_20_body"><text:line-break/></text:p>
      <text:p text:style-name="Text_20_body">Место встречи сообщается при записи на экскурсию по тел.:</text:p>
      <text:p text:style-name="Text_20_body">(495) 531 68 88 (доб. 186) info_kultur@ivdk. ru</text:p>
      <text:p text:style-name="Text_20_body">(приглашаем к сотрудничеству экскурсоводов и всех интересующихся историей московских немцев).</text:p>
      <text:p text:style-name="Text_20_body"><text:line-break/></text:p>
      <text:p text:style-name="Text_20_body"><text:span text:style-name="T1">Концерт «О, если б мог выразить в звуке...»</text:span></text:p>
      <text:p text:style-name="Text_20_body">Концерт старинных романсов и народных песен в исполнении лауреата международных конкурсов Михаила Гейне (бас).</text:p>
      <text:p text:style-name="Text_20_body">Концертмейстер – лауреат международных конкурсов Татьяна Ваничкина (фортепиано).</text:p>
      <text:p text:style-name="Text_20_body">4 марта (ср.) в 19:00 Зал «Берлин» (1-й этаж)</text:p>
      <text:p text:style-name="Text_20_body"><text:line-break/></text:p>
      <text:p text:style-name="Text_20_body"><text:span text:style-name="T1">Концерт «Шедевры немецкой фортепианной и скрипичной музыки: Бетховен, Брамс»</text:span></text:p>
      <text:p text:style-name="Text_20_body">6-й концерт 4-го сезона из цикла «Музыка Германии и Австрии в РНДМ»</text:p>
      <text:p text:style-name="Text_20_body">В программе:</text:p>
      <text:p text:style-name="Text_20_body">Людвиг ван Бетховен «Соната № 2 для фортепиано ля мажор, соч. 2 № 2», «Соната № 8 для скрипки и фортепиано соль мажор, соч. 30 № 3». Иоганнес Брамс «Скерцо для фортепиано ми-бемоль мажор, соч. 4», «Соната № 1 для скрипки и фортепиано соль мажор, соч. 78».</text:p>
      <text:p text:style-name="Text_20_body">Исполнители: лауреаты международных конкурсов, выпускники Московской консерватории Николай Кожин (фортепиано) и Елена Корженевич (скрипка)</text:p>
      <text:p text:style-name="Text_20_body">11 марта (ср.) в 19:00 Зал «Берлин» (1-й этаж)</text:p>
      <text:p text:style-name="Text_20_body">Автор проекта: музыковед Екатерина Лозбенёва.</text:p>
      <text:p text:style-name="Text_20_body"><text:line-break/></text:p>
      <text:p text:style-name="Text_20_body"><text:span text:style-name="T1">Концерт курсантов «К 80-летию Военного института (военных дирижёров) Военного университета»</text:span></text:p>
      <text:p text:style-name="Text_20_body">В программе: Л.Афанасьев, П.Лассон, Ф.Анжелис, А.Пьяццолла, Ф.Оленчик, Дезмонд, С.Вильямс, О.Бихлер, Р.Чарльз, Д.Эллингтон, Дж.Браун, Л.Прима, К.Торрес, Дж.Леннон, А.Ёлкин, А.Близнюк, В.Агапкин.</text:p>
      <text:p text:style-name="Text_20_body">18 марта (ср.) в 19:00 Зал «Берлин» (1-й этаж)</text:p>
      <text:p text:style-name="Text_20_body"><text:line-break/></text:p>
      <text:p text:style-name="Text_20_body"><text:span text:style-name="T1">Выставка Надежды Бугославской (Байер)</text:span></text:p>
      <text:p text:style-name="Text_20_body">В рамках Года немецкого языка и литературы в России 2014/2015 гг. Иллюстрации к произведению Астрид Линдгрен «Пеппи Длинный чулок».</text:p>
      <text:p text:style-name="Text_20_body">Выставка продлится до 25 марта (ср.) «Конференц-зал» (5-й этаж)</text:p>
      <text:p text:style-name="Text_20_body">Запись на посещение выставки по тел.: (495) 531 68 88 (доб. 186), <text:a xlink:type="simple" xlink:href="mailto:info_kultur@ivdk.ru" office:name=""><text:span text:style-name="Definition">info_kultur@ivdk.ru</text:span></text:a></text:p>
      <text:p text:style-name="Text_20_body"><text:line-break/></text:p>
      <text:p text:style-name="Text_20_body"><text:span text:style-name="T1">Фотовыставка Вильгельмины Метлиной «Вспоминая прошлое».</text:span></text:p>
      <text:p text:style-name="Text_20_body">К 90-летнему юбилею старейшего члена Клуба немцев Москвы.</text:p>
      <text:p text:style-name="Text_20_body">Выставка продлится по 18 марта Лестницные холлы РНДМ</text:p>
      <text:p text:style-name="Text_20_body">Открытие выставки 4 марта (ср.) в 18:00 зал</text:p>
      <text:p text:style-name="Text_20_body">Запись на посещение выставки по тел.: (495) 531 68 88 (доб. 186), info_kultur@ivdk.ru</text:p>
      <text:p text:style-name="Text_20_body"><text:line-break/></text:p>
      <text:p text:style-name="Text_20_body"><text:span text:style-name="T1">Выставка иллюстраций «Гауф, Гофман, Гольц...» к 90-летию Ники Гольц</text:span></text:p>
      <text:p text:style-name="Text_20_body">В рамках Года немецкого языка и литературы в России 2014/2015 гг. Иллюстрации к немецким произведениям Заслуженного художника России Ники Гольц.</text:p>
      <text:p text:style-name="Text_20_body">Выставка продлится со 2 марта (пн.) по 12 мая (вт.)</text:p>
      <text:p text:style-name="Text_20_body">Открытие выставки 10 марта (вт.) в 19:00 зал «Берлин» (1-йэтаж)</text:p>
      <text:p text:style-name="Text_20_body">Запись на посещение выставки по тел.: (495) 531 68 88 (доб. 186), info_kultur@ivdk.ru</text:p>
      <text:p text:style-name="Text_20_body"><text:line-break/></text:p>
      <text:p text:style-name="Text_20_body">Российско-Немецкий Дом в Москве.</text:p>
      <text:p text:style-name="Text_20_body">ул. Малая Пироговская, д. 5, метро «Фрунзенская»</text:p>
      <text:p text:style-name="Text_20_body">(926) 331-07-03, (495) 531-68-88 (доб. 186), <text:a xlink:type="simple" xlink:href="mailto:info_kultur@ivdk.ru" office:name=""><text:span text:style-name="Definition">info_kultur@ivdk.ru</text:span></text:a></text:p>
      <text:p text:style-name="Text_20_body"><text:span text:style-name="T2">Благодаря финансовой поддержке Министерства внутренних дел Германии</text:span> <text:span text:style-name="T2">вход на наши мероприятия свободный.</text:span></text:p>
      <text:p text:style-name="Text_20_body"> www.rusdeutsch.ru, www.drh-moskau.ru</text:p>
      <text:p text:style-name="Text_20_body"><text:line-break/></text:p>
      <text:p text:style-name="Text_20_body">Адрес страницы: <text:a xlink:type="simple" xlink:href="http://hamovniki.mos.ru/presscenter/anons/detail/1610342.html" office:name=""><text:span text:style-name="Definition">http://hamovniki.mos.ru/presscenter/anons/detail/161034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6T13:54:25Z</meta:creation-date>
    <dc:date>2023-06-16T13:54:25Z</dc:date>
  </office:meta>
</office:document-meta>
</file>