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мейное-торжество-с-участием-потомков-а.с.-пушкина-и-н.н.-гончаровой"/>«Семейное торжество с участием потомков А.С. Пушкина и Н.Н. Гончаровой»<text:bookmark-end text:name="семейное-торжество-с-участием-потомков-а.с.-пушкина-и-н.н.-гончаровой"/></text:h>
      <text:p text:style-name="First_20_paragraph">02.03.2015</text:p>
      <text:p text:style-name="Text_20_body">2 марта в 18.00 в исторической гостиной Мемориальной квартиры А.С. Пушкина на Арбате состоится «Семейное торжество с участием потомков А.С. Пушкина и Н.Н. Гончаровой». Этим традиционным мероприятием уже 18 лет подряд завершается Фестиваль «Москва. Пушкин. Февральские вечера на Арбате», который проводит Государственный музей А.С. Пушкина с 17 февраля до 2 марта в честь годовщины венчания поэта.</text:p>
      <text:p text:style-name="Text_20_body">По сложившейся традиции, 2 марта – в день свадьбы поэта по старому стилю (18 февраля) на Арбате, в мемориальном доме, где было положено начало семейной жизни А.С. Пушкина и Н.Н. Гончаровой, собираются их потомки (иногда бывает три, а то и четыре поколения сразу). И каждый раз программа у «Семейного торжества» – особенная.</text:p>
      <text:p text:style-name="Text_20_body">На этот раз основной темой встречи станет персона Евгения Абрамовича Баратынского. И не случайно. 2 марта исполняется 215 лет со дня рождения русского поэта-лирика.</text:p>
      <text:p text:style-name="Text_20_body">А с квартирой А.С. Пушкина на Арбате имя Е.А. Баратынского связано знаменитым «мальчишником», который поэт устроил у себя накануне свадьбы. Будучи приятелем молодых лет Александра Сергеевича, Баратынский был в числе участников «прощаний с холостяцкой жизнью и свободой», которое прошло в доме на Арбате 17 февраля 1831 года.</text:p>
      <text:p text:style-name="Text_20_body">На вечере состоится официальное введение в экспозицию музея нового экспоната (одного из недавних приобретений музея) – живописный портрет Евгения Баратынского, написанный неизвестным художником в 1820-х годах. Портрет будет размещен в той самой гостиной, где прошел пушкинский «мальчишник», а на следующий день был дан первый семейный обед в честь венчания А.С. Пушкина и Н.Н. Гончаровой.</text:p>
      <text:p text:style-name="Text_20_body">Специальным гостем нынешнего Семейного торжества станет Музей Е.А. Баратынского (Казань), единственный в России музей поэта. В прошлом году Музей Е.А. Баратынского (филиал Национального музея Республики Татарстан) вошел в Сообщество Пушкинских музеев. Сообщество, созданное в 2006 году (<text:a xlink:type="simple" xlink:href="http://pushkinmuseum.ru/?q=com-push-mus" office:name=""><text:span text:style-name="Definition"><text:span text:style-name="T1">http://pushkinmuseum.ru/?q=com-push-mus</text:span></text:span></text:a>), объединяет сегодня уже 22 литературно-мемориальных и историко-краеведческих музея, рассказывающих о жизни и творчестве А.С. Пушкина, местах, где жил или бывал поэт, предках и потомках, а также литературных героях его произведений.</text:p>
      <text:p text:style-name="Text_20_body">О личности и творчестве поэта Баратынского, об истории и о сегодняшнем дне его музея в Казани расскажет специальный гость вечера – И.В. Завьялова, заведующая Музеем Е.А. Баратынского.</text:p>
      <text:p text:style-name="Text_20_body"><text:span text:style-name="T2">Аккредитацию и дополнительную информацию можно получить в Пресс-службе ГМП</text:span></text:p>
      <text:p text:style-name="Text_20_body">Контактные телефоны: (495)637-7339,</text:p>
      <text:p text:style-name="Text_20_body">м. (916) 4709485 (Иван Синица), м. (916) 1897758 Светлана Калинина)</text:p>
      <text:p text:style-name="Text_20_body">Адрес для электронных сообщений: <text:a xlink:type="simple" xlink:href="mailto:pushkin.press@yandex.ru" office:name=""><text:span text:style-name="Definition">pushkin.press@yandex.ru</text:span></text:a>, <text:a xlink:type="simple" xlink:href="mailto:pressagmp@mail.ru" office:name=""><text:span text:style-name="Definition">pressagmp@mail.ru</text:span></text:a></text:p>
      <text:p text:style-name="Text_20_body"><text:line-break/></text:p>
      <text:p text:style-name="Text_20_body">Адрес страницы: <text:a xlink:type="simple" xlink:href="http://hamovniki.mos.ru/presscenter/anons/detail/1622029.html" office:name=""><text:span text:style-name="Definition">http://hamovniki.mos.ru/presscenter/anons/detail/162202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4T16:00:43Z</meta:creation-date>
    <dc:date>2023-12-04T16:00:43Z</dc:date>
  </office:meta>
</office:document-meta>
</file>