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T3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фиша-государственного-музея-а.с.-пушкина-на-март-2015-г."/>Афиша Государственного музея А.С. Пушкина на март 2015 г.<text:bookmark-end text:name="афиша-государственного-музея-а.с.-пушкина-на-март-2015-г."/></text:h>
      <text:p text:style-name="First_20_paragraph">02.03.2015</text:p>
      <text:p text:style-name="Text_20_body"><text:span text:style-name="T1">Действующие выставки:</text:span></text:p>
      <text:p text:style-name="Text_20_body"><text:span text:style-name="T2">Государственный музей А.С. Пушкина</text:span></text:p>
      <text:p text:style-name="Text_20_body">Пречистенка, 12/2</text:p>
      <text:p text:style-name="Text_20_body">Мезонин</text:p>
      <text:p text:style-name="Text_20_body"><text:span text:style-name="T1">«Семейный портрет»</text:span></text:p>
      <text:p text:style-name="Text_20_body">Из фондов Государственного музея А.С. Пушкина и частных собраний</text:p>
      <text:p text:style-name="Text_20_body"><text:line-break/></text:p>
      <text:p text:style-name="Text_20_body">Читальный зал</text:p>
      <text:p text:style-name="Text_20_body"><text:span text:style-name="T1">«Дороги Александра Грибоедова: от Москвы до Тегерана»</text:span></text:p>
      <text:p text:style-name="Text_20_body"><text:span text:style-name="T1">К 220-летию со дня рождения поэта</text:span></text:p>
      <text:p text:style-name="Text_20_body"><text:line-break/></text:p>
      <text:p text:style-name="Text_20_body">Выставочные залы 1 этажа</text:p>
      <text:p text:style-name="Text_20_body"><text:span text:style-name="T1">«Певцы красноречивы, прозаики шутливы…</text:span></text:p>
      <text:p text:style-name="Text_20_body"><text:span text:style-name="T1">Портреты русских писателей и поэтов из собраний санкт-петербургского и московского музеев А.С. Пушкина»</text:span></text:p>
      <text:p text:style-name="Text_20_body">Государственный музей А.С. Пушкина</text:p>
      <text:p text:style-name="Text_20_body">Всероссийский музей А.С. Пушкина</text:p>
      <text:p text:style-name="Text_20_body"><text:line-break/></text:p>
      <text:p text:style-name="Text_20_body">Выставочные залы «Под сводами»</text:p>
      <text:p text:style-name="Text_20_body"><text:span text:style-name="T1">«Мода пушкинской эпохи»</text:span></text:p>
      <text:p text:style-name="Text_20_body">Государственный музей А.С. Пушкина</text:p>
      <text:p text:style-name="Text_20_body">Фонд Александра Васильева</text:p>
      <text:p text:style-name="Text_20_body">Культурный фонд «Национальный музей моды» при участии Государственного исторического музея</text:p>
      <text:p text:style-name="Text_20_body"><text:line-break/></text:p>
      <text:p text:style-name="Text_20_body"><text:span text:style-name="T2">Выставочные залы</text:span></text:p>
      <text:p text:style-name="Text_20_body">Денежный переулок, 32</text:p>
      <text:p text:style-name="Text_20_body"><text:span text:style-name="T1">«Кафка»</text:span></text:p>
      <text:p text:style-name="Text_20_body">Живопись, графика</text:p>
      <text:p text:style-name="Text_20_body">до 22 марта</text:p>
      <text:p text:style-name="Text_20_body"><text:line-break/></text:p>
      <text:p text:style-name="Text_20_body"><text:span text:style-name="T1">«Алепинские холмы»</text:span></text:p>
      <text:p text:style-name="Text_20_body">Выставка Сергея Жаворонкова</text:p>
      <text:p text:style-name="Text_20_body">Пастель, смешанная техника</text:p>
      <text:p text:style-name="Text_20_body">с 27 марта</text:p>
      <text:p text:style-name="Text_20_body"><text:line-break/></text:p>
      <text:p text:style-name="Text_20_body"><text:span text:style-name="T3">Афиша:</text:span></text:p>
      <text:p text:style-name="Text_20_body"><text:span text:style-name="T1">1 марта, воскресенье, 16.00</text:span></text:p>
      <text:p text:style-name="Text_20_body">Старая Басманная, 36. Дом-музей В.Л. Пушкина</text:p>
      <text:p text:style-name="Text_20_body"><text:span text:style-name="T1">Вечер из цикла «Москва В.Л. Пушкина. Памятники архитектуры»</text:span></text:p>
      <text:p text:style-name="Text_20_body"><text:span text:style-name="T1">Яков Брюс. Мифы и реальность</text:span></text:p>
      <text:p text:style-name="Text_20_body">Выступает научный сотрудник музея «Садовое кольцо» А.Н. Филимон</text:p>
      <text:p text:style-name="Text_20_body"><text:line-break/></text:p>
      <text:p text:style-name="Text_20_body"><text:span text:style-name="T1">5 марта, четверг, 19.00</text:span></text:p>
      <text:p text:style-name="Text_20_body">Пречистенка, 12/2. Усадебный двор</text:p>
      <text:p text:style-name="Text_20_body">Концертное филармоническое объединение «Москонцерта»</text:p>
      <text:p text:style-name="Text_20_body"><text:span text:style-name="T1">Праздничный концерт «Букет мелодий для любимой…»</text:span></text:p>
      <text:p text:style-name="Text_20_body">Московский камерный оркестр «Времена года»</text:p>
      <text:p text:style-name="Text_20_body">Дирижер – заслуженный артист России Владислав Булахов</text:p>
      <text:p text:style-name="Text_20_body">В программе: А. Вивальди, Д. Россини, А. Пьяццолла, Д. Соллима</text:p>
      <text:p text:style-name="Text_20_body"><text:line-break/></text:p>
      <text:p text:style-name="Text_20_body"><text:span text:style-name="T1">6 марта, пятница, 19.00</text:span></text:p>
      <text:p text:style-name="Text_20_body">Пречистенка, 12/2. Усадебный двор</text:p>
      <text:p text:style-name="Text_20_body"><text:span text:style-name="T1">Концерт «Весна надежды»</text:span></text:p>
      <text:p text:style-name="Text_20_body">Государственный академический русский оркестр «Боян»</text:p>
      <text:p text:style-name="Text_20_body">Дирижер – заслуженный артист России Николай Степанов</text:p>
      <text:p text:style-name="Text_20_body">В программе: П.П. Булахов, Я. Гаде, А.И. Хачатурян, Д.Д. Шостакович, А.А. Бабаджанян</text:p>
      <text:p text:style-name="Text_20_body"><text:line-break/></text:p>
      <text:p text:style-name="Text_20_body"><text:span text:style-name="T1">10 марта, вторник, 16.00</text:span></text:p>
      <text:p text:style-name="Text_20_body">Арбат, 53. Мемориальная квартира А.С. Пушкина на Арбате</text:p>
      <text:p text:style-name="Text_20_body"><text:span text:style-name="T1">Открытое научное заседание к выходу в свет книги А.Ю. Бондаренко «Михаил Орлов» (М., «Молодая гвардия», ЖЗЛ, 2014)</text:span></text:p>
      <text:p text:style-name="Text_20_body">Выступает А.Ю. Бондаренко</text:p>
      <text:p text:style-name="Text_20_body"><text:line-break/></text:p>
      <text:p text:style-name="Text_20_body"><text:span text:style-name="T1">12 марта, четверг, 19.00</text:span></text:p>
      <text:p text:style-name="Text_20_body">Старая Басманная, 36. Дом-музей В.Л. Пушкина</text:p>
      <text:p text:style-name="Text_20_body"><text:span text:style-name="T1">Научное заседание «Истый московитянин…» В.А. Жуковский в Москве и в Подмосковье</text:span></text:p>
      <text:p text:style-name="Text_20_body">Выступает научный сотрудник Государственного литературного музея Г.С. Зобин</text:p>
      <text:p text:style-name="Text_20_body"><text:line-break/></text:p>
      <text:p text:style-name="Text_20_body"><text:span text:style-name="T1">14 марта, суббота, 17.00</text:span></text:p>
      <text:p text:style-name="Text_20_body">Пречистенка, 12/2. Усадебный двор</text:p>
      <text:p text:style-name="Text_20_body">Балашихинское музыкальное общество Московской области</text:p>
      <text:p text:style-name="Text_20_body"><text:span text:style-name="T1">«Музыкальная культура дворянской усадьбы. XVIII век»</text:span></text:p>
      <text:p text:style-name="Text_20_body">В программе: панегирические канты Петровской эпохи, танцы дворцовых ансамблей,</text:p>
      <text:p text:style-name="Text_20_body">отрывки оперы В.А. Пашкевича «Февей», песни О.А. Козловского, поэзия Г.Р. Державина и А.С. Пушкина</text:p>
      <text:p text:style-name="Text_20_body"><text:line-break/></text:p>
      <text:p text:style-name="Text_20_body"><text:span text:style-name="T1">15 марта, воскресенье, 13.00</text:span></text:p>
      <text:p text:style-name="Text_20_body">Пречистенка, 12/2. Конференц-зал</text:p>
      <text:p text:style-name="Text_20_body"><text:span text:style-name="T1">Занятие студии художественного чтения «Слово Пушкина»</text:span></text:p>
      <text:p text:style-name="Text_20_body">Художественный руководитель – народный артист России Рафаэль Клейнер</text:p>
      <text:p text:style-name="Text_20_body">Занятие для педагогов в 15.00</text:p>
      <text:p text:style-name="Text_20_body"><text:line-break/></text:p>
      <text:p text:style-name="Text_20_body"><text:span text:style-name="T1">18 марта, среда, 19.00</text:span></text:p>
      <text:p text:style-name="Text_20_body">Остоженка, 37/7. Музей И.С. Тургенева</text:p>
      <text:p text:style-name="Text_20_body">Концертное филармоническое объединение «Москонцерта»</text:p>
      <text:p text:style-name="Text_20_body"><text:span text:style-name="T1">Музыкально-поэтическая программа «Салон Полины Виардо» «Связь с Россией сквозь века…»</text:span></text:p>
      <text:p text:style-name="Text_20_body"><text:line-break/></text:p>
      <text:p text:style-name="Text_20_body"><text:span text:style-name="T1">19 марта, четверг, 19.00</text:span></text:p>
      <text:p text:style-name="Text_20_body">Пречистенка, 12/2. Концертный зал</text:p>
      <text:p text:style-name="Text_20_body">Продюсерский центр «Москонцерта»</text:p>
      <text:p text:style-name="Text_20_body"><text:span text:style-name="T1">«Я вас любил…»</text:span></text:p>
      <text:p text:style-name="Text_20_body">Участвуют: народные артисты России Алла Иошпе, Стахан Рахимов, заслуженные артисты России Симон Осиашвили, Ян Осин, Алекс Новиков (саксофон)</text:p>
      <text:p text:style-name="Text_20_body">Ведущий – Ян Осин</text:p>
      <text:p text:style-name="Text_20_body"><text:line-break/></text:p>
      <text:p text:style-name="Text_20_body"><text:span text:style-name="T1">19 марта, четверг, 19.00</text:span></text:p>
      <text:p text:style-name="Text_20_body">Арбат, 53. Мемориальная квартира А.С. Пушкина на Арбате</text:p>
      <text:p text:style-name="Text_20_body">Лекторий «Портрет на фоне эпохи» (Из истории культуры и быта пушкинской Москвы)</text:p>
      <text:p text:style-name="Text_20_body"><text:span text:style-name="T1">«Амплуа благородных матерей» М.Д. Львова-Синецкая на сцене и в жизни</text:span></text:p>
      <text:p text:style-name="Text_20_body">Выступает старший научный сотрудник Государственного музея А.С. Пушкина Е.А. Рапопорт</text:p>
      <text:p text:style-name="Text_20_body"><text:line-break/></text:p>
      <text:p text:style-name="Text_20_body"><text:span text:style-name="T1">22 марта, воскресенье, 16.00</text:span></text:p>
      <text:p text:style-name="Text_20_body">Старая Басманная, 36. Дом-музей В.Л. Пушкина</text:p>
      <text:p text:style-name="Text_20_body"><text:span text:style-name="T1">«Живу еще для искренних друзей…»</text:span></text:p>
      <text:p text:style-name="Text_20_body"><text:span text:style-name="T1">У нас в гостях Государственный музей-усадьба «Остафьево»</text:span></text:p>
      <text:p text:style-name="Text_20_body"><text:line-break/></text:p>
      <text:p text:style-name="Text_20_body"><text:span text:style-name="T1">22 марта, воскресенье, 19.00</text:span></text:p>
      <text:p text:style-name="Text_20_body">Пречистенка, 12/2. Концертный зал</text:p>
      <text:p text:style-name="Text_20_body"><text:span text:style-name="T1">Спектакль «Лермонтов. Избранное»</text:span></text:p>
      <text:p text:style-name="Text_20_body">По произведениям «Демон», «Герой нашего времени», «Маскарад»</text:p>
      <text:p text:style-name="Text_20_body">Артист Московского драматического театра под руководством А. Джигарханяна – Александр Пурис</text:p>
      <text:p text:style-name="Text_20_body">Режиссер – Андрей Беркутов</text:p>
      <text:p text:style-name="Text_20_body"><text:line-break/></text:p>
      <text:p text:style-name="Text_20_body"><text:span text:style-name="T1">24 марта, вторник, 16.30</text:span></text:p>
      <text:p text:style-name="Text_20_body">Пречистенка, 12/2. Конференц-зал</text:p>
      <text:p text:style-name="Text_20_body"><text:span text:style-name="T1">К выходу в свет книги Д.А. Урушева «История русского старообрядчества»</text:span></text:p>
      <text:p text:style-name="Text_20_body"><text:span text:style-name="T1">(М., «Вече», 2015)</text:span></text:p>
      <text:p text:style-name="Text_20_body">Выступает Д.А. Урушев</text:p>
      <text:p text:style-name="Text_20_body"><text:line-break/></text:p>
      <text:p text:style-name="Text_20_body"><text:span text:style-name="T1">24 марта, вторник, 19.00</text:span></text:p>
      <text:p text:style-name="Text_20_body">Арбат, 53. Мемориальная квартира А.С. Пушкина на Арбате</text:p>
      <text:p text:style-name="Text_20_body"><text:span text:style-name="T1">По произведениям и документам А.С. Пушкина «Свадьба»</text:span></text:p>
      <text:p text:style-name="Text_20_body">Заслуженная артистка России Юлия Авшарова</text:p>
      <text:p text:style-name="Text_20_body">Заслуженная артистка России Ольга Кузина</text:p>
      <text:p text:style-name="Text_20_body">Марина Громова (арфа)</text:p>
      <text:p text:style-name="Text_20_body">Автор спектакля – Андрей Беркутов</text:p>
      <text:p text:style-name="Text_20_body"><text:line-break/></text:p>
      <text:p text:style-name="Text_20_body"><text:span text:style-name="T1">26 марта, четверг, 18.00</text:span></text:p>
      <text:p text:style-name="Text_20_body">Арбат, 55. Мемориальная квартира Андрея Белого</text:p>
      <text:p text:style-name="Text_20_body"><text:span text:style-name="T1">Научный семинар «Первая мировая война и русская литература: новые материалы, подходы, исследования, публикации»</text:span></text:p>
      <text:p text:style-name="Text_20_body">Выступают: заместитель директора ИМЛИ РАН В.В. Полонский, сотрудники ИМЛИ РАН В.В. Введенская, Е.В. Глухова, М.В. Козменко</text:p>
      <text:p text:style-name="Text_20_body"><text:line-break/></text:p>
      <text:p text:style-name="Text_20_body"><text:span text:style-name="T1">28 марта, суббота, 16.30</text:span></text:p>
      <text:p text:style-name="Text_20_body">Пречистенка, 12/2. Читальный зал</text:p>
      <text:p text:style-name="Text_20_body"><text:span text:style-name="T1">Рассказы о книжных сокровищах Государственного музея А.С. Пушкина</text:span></text:p>
      <text:p text:style-name="Text_20_body"><text:span text:style-name="T1">«Книга с автографом Николая Михайловича Языкова </text:span><text:span text:style-name="T1">в коллекции редкой книги Государственного музея А.С. Пушкина»</text:span></text:p>
      <text:p text:style-name="Text_20_body">Выступает старший научный сотрудник Государственного центрального Театрального музея имени А.А. Бахрушина Д.В. Лаврова</text:p>
      <text:p text:style-name="Text_20_body"><text:line-break/></text:p>
      <text:p text:style-name="Text_20_body"><text:span text:style-name="T1">29 марта, воскресенье, 18.00</text:span></text:p>
      <text:p text:style-name="Text_20_body">Пречистенка, 12/2. Конференц-зал</text:p>
      <text:p text:style-name="Text_20_body"><text:span text:style-name="T1">Цикл «Учитель и ученики» «Золотой век русской литературы»</text:span></text:p>
      <text:p text:style-name="Text_20_body">Студенты Высшего театрального училища имени М.С. Щепкина при Государственном академическом Малом театре России</text:p>
      <text:p text:style-name="Text_20_body">Художественный руководитель – народный артист России, профессор В.А. Сафронов</text:p>
      <text:p text:style-name="Text_20_body">Педагог сценической речи – В.А. Триполина</text:p>
      <text:p text:style-name="Text_20_body"><text:line-break/></text:p>
      <text:p text:style-name="Text_20_body"><text:span text:style-name="T1">31 марта, вторник, 11.00</text:span></text:p>
      <text:p text:style-name="Text_20_body">Пречистенка, 12/2. Конференц-зал</text:p>
      <text:p text:style-name="Text_20_body"><text:span text:style-name="T1">Научно-фондовая конференция </text:span><text:bookmark text:name="id__GoBack"/></text:p>
      <text:p text:style-name="Text_20_body"><text:line-break/></text:p>
      <text:p text:style-name="Text_20_body"><text:span text:style-name="T3">Программы для детей</text:span></text:p>
      <text:p text:style-name="Text_20_body">Государственный музей А.С. Пушкина</text:p>
      <text:p text:style-name="Text_20_body">Пречистенка, 12/2</text:p>
      <text:p text:style-name="Text_20_body"><text:line-break/></text:p>
      <text:p text:style-name="Text_20_body"><text:span text:style-name="T1">Программа «Неделя детской книги. Путешествие в сказку»</text:span></text:p>
      <text:p text:style-name="Text_20_body"><text:span text:style-name="T1">Спектакли по произведениям А.С. Пушкина:</text:span></text:p>
      <text:p text:style-name="Text_20_body"><text:line-break/></text:p>
      <text:p text:style-name="Text_20_body"><text:span text:style-name="T1">«Руслан и Людмила»</text:span></text:p>
      <text:p text:style-name="Text_20_body">для детей от 11 лет</text:p>
      <text:p text:style-name="Text_20_body">11 марта, 10.30, 13.00, 15.30</text:p>
      <text:p text:style-name="Text_20_body">12 марта, 12.00, 15.00</text:p>
      <text:p text:style-name="Text_20_body"><text:line-break/></text:p>
      <text:p text:style-name="Text_20_body"><text:span text:style-name="T1">«Сказка о попе и о работнике его Балде»</text:span></text:p>
      <text:p text:style-name="Text_20_body">для детей 5–8 лет</text:p>
      <text:p text:style-name="Text_20_body">13 марта, 10.30, 13.00, 15.30</text:p>
      <text:p text:style-name="Text_20_body">17 марта, 10.30, 13.00, 15.30</text:p>
      <text:p text:style-name="Text_20_body"><text:line-break/></text:p>
      <text:p text:style-name="Text_20_body"><text:span text:style-name="T1">«Сказка о царе Салтане»</text:span></text:p>
      <text:p text:style-name="Text_20_body">для детей 7–10 лет</text:p>
      <text:p text:style-name="Text_20_body">18 марта, 10.30, 13.00, 15.30</text:p>
      <text:p text:style-name="Text_20_body">19 марта, 12.00, 15.00</text:p>
      <text:p text:style-name="Text_20_body"><text:line-break/></text:p>
      <text:p text:style-name="Text_20_body"><text:span text:style-name="T1">«Сказка о мертвой царевне и о семи богатырях»</text:span></text:p>
      <text:p text:style-name="Text_20_body">для детей 7–10 лет</text:p>
      <text:p text:style-name="Text_20_body">24 марта, 10.30, 13.00, 15.30</text:p>
      <text:p text:style-name="Text_20_body">25 марта, 10.30, 13.00, 15.30</text:p>
      <text:p text:style-name="Text_20_body"><text:line-break/></text:p>
      <text:p text:style-name="Text_20_body">Музей И.С. Тургенева</text:p>
      <text:p text:style-name="Text_20_body">Остоженка, 37/7</text:p>
      <text:p text:style-name="Text_20_body"><text:line-break/></text:p>
      <text:p text:style-name="Text_20_body"><text:span text:style-name="T1">Спектакли по произведениям И.С. Тургенева:</text:span></text:p>
      <text:p text:style-name="Text_20_body"><text:span text:style-name="T1">«Три встречи»</text:span></text:p>
      <text:p text:style-name="Text_20_body">для школьников 13–15 лет</text:p>
      <text:p text:style-name="Text_20_body">25, 26, 29 марта, 12.00</text:p>
      <text:p text:style-name="Text_20_body"><text:line-break/></text:p>
      <text:p text:style-name="Text_20_body"><text:span text:style-name="T1">«Собака»</text:span></text:p>
      <text:p text:style-name="Text_20_body">для школьников 11–12 лет</text:p>
      <text:p text:style-name="Text_20_body">25, 28 марта, 15.00</text:p>
      <text:p text:style-name="Text_20_body"><text:line-break/></text:p>
      <text:p text:style-name="Text_20_body"><text:span text:style-name="T3">Экскурсионно-туристические программы</text:span></text:p>
      <text:p text:style-name="Text_20_body"><text:span text:style-name="T1">29 марта, воскресенье, 10.00</text:span></text:p>
      <text:p text:style-name="Text_20_body"><text:span text:style-name="T1">«День с Пушкиным в Москве»</text:span></text:p>
      <text:p text:style-name="Text_20_body">Подробнее – на сайте Государственного музея А.С. Пушкина: <text:a xlink:type="simple" xlink:href="http://www.pushkinmuseum.ru/" office:name=""><text:span text:style-name="Definition"><text:span text:style-name="T1">www.pushkinmuseum.ru</text:span></text:span></text:a></text:p>
      <text:p text:style-name="Text_20_body"><text:line-break/></text:p>
      <text:p text:style-name="Text_20_body">Адрес страницы: <text:a xlink:type="simple" xlink:href="http://hamovniki.mos.ru/presscenter/anons/detail/1622149.html" office:name=""><text:span text:style-name="Definition">http://hamovniki.mos.ru/presscenter/anons/detail/1622149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19:59:13Z</meta:creation-date>
    <dc:date>2023-05-18T19:59:13Z</dc:date>
  </office:meta>
</office:document-meta>
</file>