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рта-в-москве-пройдет-митинг-концерт-мы-вместе"/>18 марта в Москве пройдет митинг-концерт «Мы вместе»<text:bookmark-end text:name="марта-в-москве-пройдет-митинг-концерт-мы-вместе"/></text:h>
      <text:p text:style-name="First_20_paragraph">13.03.2015</text:p>
      <text:p text:style-name="Text_20_body">18 марта в Москве состоится митинг-концерт «Мы вместе». Он будет посвящен воссоединению Крыма с Россией. Масштабное мероприятие пройдет на Васильевском спуске. В концерте примут участие такие звезды российской эстрады, как Григорий Лепс, Лариса Долина, Ольга Кормухина, группа «Любэ», участники проекта «Голос» и другие. Начнется выступление в 17-00. В мероприятии также примут участие видные общественные деятели.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presscenter/anons/detail/1654526.html" office:name=""><text:span text:style-name="Definition">http://hamovniki.mos.ru/presscenter/anons/detail/1654526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2T14:49:59Z</meta:creation-date>
    <dc:date>2023-05-22T14:49:59Z</dc:date>
  </office:meta>
</office:document-meta>
</file>