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узее-на-остоженке-расскажут-про-надаров."/>В музее на Остоженке расскажут про Надаров.<text:bookmark-end text:name="в-музее-на-остоженке-расскажут-про-надаров."/></text:h>
      <text:p text:style-name="First_20_paragraph">16.03.2015</text:p>
      <text:p text:style-name="Text_20_body">В Мультимедиа Арт Музее с 13 марта по 26 апреля проходит познавательная фотовыставка, рассказывающая о творчестве двух знаменитых французских фотографов: карикатуриста, писателя и воздухоплавателя Гаспара Феликса Турнашона, известного всему миру под псевдонимом Надар, а также его сына и преемника — Поля Надара. Выставка создана на основе архивов французской Медиатеки архитектуры и культурного наследия, в которой находятся негативы Феликса и Поля Надаров.</text:p>
      <text:p text:style-name="Text_20_body">Стоит отметить, что зрителям особо полюбились ретро-фотографии: необычные сценические образы, постановочные кадры, люди в одежде былого времени. Каждая фотография это рассказ автора о том или ином событии, наполненный эмоциями героя или героини.</text:p>
      <text:p text:style-name="Text_20_body">Место события: Москва, ЦАО, ул. Остоженка, д. 16, Мультимедиа Арт Музей.</text:p>
      <text:p text:style-name="Text_20_body"><text:line-break/></text:p>
      <text:p text:style-name="Text_20_body">Адрес страницы: <text:a xlink:type="simple" xlink:href="http://hamovniki.mos.ru/presscenter/anons/detail/1659957.html" office:name=""><text:span text:style-name="Definition">http://hamovniki.mos.ru/presscenter/anons/detail/165995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5T12:22:34Z</meta:creation-date>
    <dc:date>2023-06-25T12:22:34Z</dc:date>
  </office:meta>
</office:document-meta>
</file>