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музее-москвы-обсудят-проблемы-экологии"/>В Музее Москвы обсудят проблемы экологии<text:bookmark-end text:name="в-музее-москвы-обсудят-проблемы-экологии"/></text:h>
      <text:p text:style-name="First_20_paragraph">17.03.2015</text:p>
      <text:p text:style-name="Text_20_body">В эти выходные, 21 и 22 марта, в Музее Москвы обсудят непростые отношения природы и огромного мегаполиса.</text:p>
      <text:p text:style-name="Text_20_body">Ученые, эко-активисты, фотографы, архитекторы и дизайнеры расскажут о том, какие процессы происходят в окружающей среде, и какие меры следует принять человеку.</text:p>
      <text:p text:style-name="Text_20_body">Программа лекций «Природа и город» пройдет в рамках крупнейшего в мире фестиваля дикой природы «Золотая Черепаха».</text:p>
      <text:p text:style-name="Text_20_body"><text:line-break/></text:p>
      <text:p text:style-name="Text_20_body">Специалисты расскажут юным посетителям об экологических проблемах. Дети смогут научиться делать красивые и интересные вещи из вторсырья, бумаги, картона, пряжи и т.д. </text:p>
      <text:p text:style-name="Text_20_body"><text:line-break/></text:p>
      <text:p text:style-name="Text_20_body">Посетить все лекции, дискуссии и мастер-классы в рамках программы «Природа и город» можно совершенно бесплатно.</text:p>
      <text:p text:style-name="Text_20_body"><text:line-break/></text:p>
      <text:p text:style-name="Text_20_body">Адрес страницы: <text:a xlink:type="simple" xlink:href="http://hamovniki.mos.ru/presscenter/anons/detail/1663856.html" office:name=""><text:span text:style-name="Definition">http://hamovniki.mos.ru/presscenter/anons/detail/1663856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30T11:55:58Z</meta:creation-date>
    <dc:date>2023-05-30T11:55:58Z</dc:date>
  </office:meta>
</office:document-meta>
</file>