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узее-москвы-вспомнят-забытые-языки"/>В Музее Москвы вспомнят забытые языки<text:bookmark-end text:name="в-музее-москвы-вспомнят-забытые-языки"/></text:h>
      <text:p text:style-name="First_20_paragraph">24.03.2015</text:p>
      <text:p text:style-name="Text_20_body">25 марта в Музее Москвы, расположенном в районе Хамовники, откроется выставочно-исследовательский проект «Дом голосов». Мероприятие включает в себя исторический анализ современного искусства, кинематографа, поэзии, лингвистики, философии и антропологии, посвященный умирающим языкам. Художники и кураторы хотят вывести разговор об исчезающих языках и народах из области лингвистики и этнографии, из архивов и краеведческих музеев в широкое культурное пространство. «Дом голосов» - это исследовательский проект, изучающий умирающие языки через призму аудио-визуального искусства.</text:p>
      <text:p text:style-name="Text_20_body">Мероприятие будет проходить по адресу: Зубовский бульвар, 2 с 25 марта по 12 апреля 2015 года.</text:p>
      <text:p text:style-name="Text_20_body">Дополнительная информация по телефону: +7 495 739 00 08. Также все интересующие вопросы можно направить по электронному адресу:<text:a xlink:type="simple" xlink:href="https://e.mail.ru/compose/?mailto=mailto%3amedia@mosmuseum.ru" office:name=""><text:span text:style-name="Definition">media@mosmuseum.ru</text:span></text:a></text:p>
      <text:p text:style-name="Text_20_body"><text:line-break/></text:p>
      <text:p text:style-name="Text_20_body">Адрес страницы: <text:a xlink:type="simple" xlink:href="http://hamovniki.mos.ru/presscenter/anons/detail/1682182.html" office:name=""><text:span text:style-name="Definition">http://hamovniki.mos.ru/presscenter/anons/detail/168218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16:30:20Z</meta:creation-date>
    <dc:date>2023-06-16T16:30:20Z</dc:date>
  </office:meta>
</office:document-meta>
</file>