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тераны-вов-района-хамовники-готовятся-к-фестивалю-военной-песни"/>Ветераны ВОВ района Хамовники готовятся к Фестивалю военной песни<text:bookmark-end text:name="ветераны-вов-района-хамовники-готовятся-к-фестивалю-военной-песни"/></text:h>
      <text:p text:style-name="First_20_paragraph">01.04.2015</text:p>
      <text:p text:style-name="Text_20_body">31 марта в Цифровом доме в Хамовниках прошел второй этап Фестиваля военной песни среди жителей муниципального округа Хамовники. На первом этапе были отобраны заявки на участие, а на втором - лучшие номера для включения их в концертную программу фестиваля.</text:p>
      <text:p text:style-name="Text_20_body">Напомним, что к участию в фестивале приглашаются исполнители военно-патриотических произведений, проживающие на территории муниципального округа Хамовники и исполняющие произведения в жанре военно-патриотической песни. Возраст участников – старшее поколение 50+. Участниками фестиваля могут быть исполнители песенных номеров и авторы-исполнители. Каждый исполнитель представляют на отборочном туре не более трех номеров, а на финальном выступлении - не более одного произведения.</text:p>
      <text:p text:style-name="Text_20_body"><text:line-break/></text:p>
      <text:p text:style-name="Text_20_body"><text:line-break/></text:p>
      <text:p text:style-name="Text_20_body">Фестиваль военной песни посвящен празднованию 70-й годовщины Победы в Великой Отечественной войне и предоставляет возможность исполнителю продемонстрировать свои творческие возможности в исполнении военных песен, получить оценку компетентного жюри.</text:p>
      <text:p text:style-name="Text_20_body">Организатором Фестиваля военной песни для старшего поколения является администрация муниципального округа Хамовники.</text:p>
      <text:p text:style-name="Text_20_body"><text:line-break/></text:p>
      <text:p text:style-name="Text_20_body">Адрес страницы: <text:a xlink:type="simple" xlink:href="http://hamovniki.mos.ru/presscenter/anons/detail/1707178.html" office:name=""><text:span text:style-name="Definition">http://hamovniki.mos.ru/presscenter/anons/detail/170717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30T03:00:40Z</meta:creation-date>
    <dc:date>2023-06-30T03:00:40Z</dc:date>
  </office:meta>
</office:document-meta>
</file>