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15-года-в-государственном-музее-а.с.пушкина-на-пречистенке-откроется-выставка-посвящение-святослав-бэлза.-памяти-друга"/>15 апреля 2015 года в Государственном музее А.С.Пушкина на Пречистенке откроется выставка-посвящение «Святослав Бэлза. Памяти друга»<text:bookmark-end text:name="апреля-2015-года-в-государственном-музее-а.с.пушкина-на-пречистенке-откроется-выставка-посвящение-святослав-бэлза.-памяти-друга"/></text:h>
      <text:p text:style-name="First_20_paragraph">09.04.2015</text:p>
      <text:p text:style-name="Text_20_body">15 апреля 2015 года в Государственном музее А.С.Пушкина на Пречистенке откроется выставка-посвящение «Святослав Бэлза. Памяти друга». Она представит редкие фото и документы из архива семьи Бэлза, а также – личную коллекцию котов, которую многие годы собирал известный деятель культуры, ушедший из жизни год назад.</text:p>
      <text:p text:style-name="Horizontal_20_Line"/>
      <text:h text:style-name="Heading_20_1" text:outline-level="1"><text:bookmark-start text:name="святослав-бэлза.-памяти-друга-из-семейного-архива"/><text:span text:style-name="T1">Святослав Бэлза. Памяти друга</text:span><text:line-break/><text:span text:style-name="T1">Из семейного архива</text:span><text:bookmark-end text:name="святослав-бэлза.-памяти-друга-из-семейного-архива"/></text:h>
      <text:p text:style-name="First_20_paragraph"><text:line-break/></text:p>
      <text:p text:style-name="Text_20_body">Государственный музей А.С. Пушкина ул. Пречистенка (ст.м.«Кропоткинская»)</text:p>
      <text:p text:style-name="Text_20_body"><text:line-break/></text:p>
      <text:p text:style-name="Text_20_body">Открытие выставки – 15 апреля, в 16.00</text:p>
      <text:p text:style-name="Text_20_body"><text:line-break/></text:p>
      <text:p text:style-name="Text_20_body">В отечественной культуре Святослав Бэлза – личность яркая и легендарная. Известный искусствовед, литературовед, знаток классической музыки; высоко эрудированный и блестяще владеющий словом, в своем деле он являлся высочайшим профессионалом, был очень востребован и пользовался неизменным успехом и как музыковед, и как конферансье, и как телеведущий. Отличаясь глубокими знаниями, интеллигентностью, завидным чувством юмора, непринуждённой импровизацией у микрофона, Бэлза мастерски вел концерты и фестивали, творческие вечера, премии и даже балы. Ведь он был истинным аристократом сцены и эфира. В работе Святослав Бэлза отдавал предпочтение классическим музыкальным жанрам. Одним из самых любимых своих рабочих мест называл сцену консерватории.</text:p>
      <text:p text:style-name="Text_20_body"><text:line-break/></text:p>
      <text:p text:style-name="Text_20_body">Московский пушкинский дом был одним из самых любимых музеев в семье Бэлзы. Здесь бывал частым гостем его отец, известный музыковед и композитор Игорь Федорович Бэлза. За время дружбы он передал в дар музею несколько авторских нотных сборников романсов, написанных им в 1930-40-е годы на стихи Пушкина, свою монографию «М.К. Огинский», некоторые редкие издания... Любовь к великому поэту и классическому искусству, традиции дружеских взаимоотношений с пушкинским музеем сын не мог не унаследовать от отца. Святослав Игоревич не просто был не просто дружен с нашим музеем, но и многие годы состоял в Ученом совете ГМП.</text:p>
      <text:p text:style-name="Text_20_body"><text:line-break/></text:p>
      <text:p text:style-name="Text_20_body">Святослав Бэлза был очень счастливым человеком – он владел редким даром гармонично сочетать безумный ритм своей профессии и современной жизни с истинно аристократическими замашками. Он любил и позволял себе жить «со вкусом», быть сибаритом и эстетом. Что касается личных предпочтений, то он очень ценил и хорошо знал искусство Серебряного века, восхищался музыкой Рахманинова и Скрябина, живописью Сомова и Добужинского, архитектурным модерном Шехтеля, поэзией Цветаевой и Блока. Библиотека его насчитывала около 20 тысяч томов. Отдыхая, слушал джаз или популярную классику. На случай неожиданного визита гостей обычно держал холодильник полным, умел и даже любил готовить сам, особенно удавались ему салаты, где он давал место фантазии. Идеальным отдыхом считал лежание на диване с книгой и любимым котом Бастиком…</text:p>
      <text:p text:style-name="Text_20_body"><text:line-break/></text:p>
      <text:p text:style-name="Text_20_body">Показать именно такого, Святослава Бэлзу «вне работы», задумали и представляют на выставке-памяти в Государственном музее А.С. Пушкина.</text:p>
      <text:p text:style-name="Text_20_body"><text:line-break/></text:p>
      <text:p text:style-name="Text_20_body">Художник выставки А. Бровин оформил экспозицию как фрагмент уютной городской квартиры. Экспонаты представили на выставку родные С.И. Бэлзы. В основе выставки – редкие фото из семейного архива и его «компания котов» – уютная, домашняя, совсем не пафосная коллекция, которой очень дорожил Святослав Игоревич.</text:p>
      <text:p text:style-name="Text_20_body"><text:line-break/></text:p>
      <text:p text:style-name="Text_20_body">Любовь к котам у Святослава Игоревича была, можно сказать, врожденной. Вот, как он не раз рассказывал об этом сам: «Я ведь рос вместе с котом. Бастик Первый, которого котенком принес в дом отец, принимал участие в моем воспитании, был другом моих детских и отроческих забав. Наш первый кот прожил очень долгую кошачью жизнь, восемнадцать лет! Мы все очень тосковали, когда он ушел из жизни. И чтобы поддержать прихварывающего отца, мы с мамой подарили ему черного персидского котенка. Так в доме появился Бастик Второй».</text:p>
      <text:p text:style-name="Text_20_body"><text:line-break/></text:p>
      <text:p text:style-name="Text_20_body">Примерно в то же время, было положено, еще неосознанно, и начало знаменитой кошачьей коллекции Бэлзы – желая сделать приятное отцу, Святослав Игоревич подарил ему черного деревянного котика в стиле деревенского примитивизма. Год за годом у этого котика образовалась обширнейшая компания. В основном, компаньоны были привезены из командировок. Как признавался сам Святослав Бэлза: «Я очень скучал в поездках по Бастику. Поэтому и обращал внимание на кошачьи фигурки в сувенирных лавках. Выставишь такую статуэтку котика в гостиничном номере, и она напоминает о родном котофее, который ждет тебя дома и будет урчать от восторга при твоем появлении…». Позже в коллекцию стали поступать дары от друзей и поклонников. Со временем «семья» разрослась до нескольких сотен кошачьих изваяний и изображений. Из фарфора, дерева, бронзы, серебра, керамики, ракушек...</text:p>
      <text:p text:style-name="Text_20_body"><text:line-break/></text:p>
      <text:p text:style-name="Text_20_body">Выставка откроется накануне дня рождения С.И. Бэлзы (он родился 26 апреля 1942 г.) и будет принимать посетителей с 16 апреля до 31 мая.</text:p>
      <text:p text:style-name="Text_20_body"><text:line-break/></text:p>
      <text:p text:style-name="Text_20_body">А 13 мая в 19.00 в концертном зале Музея А.С, Пушкина на Пречистенке состоится Вечер памяти С.И. Бэлзы, гостями и участниками которого станут друзья и близкие Святослава Игоревича.</text:p>
      <text:p text:style-name="Text_20_body"><text:line-break/></text:p>
      <text:p text:style-name="Horizontal_20_Line"/>
      <text:p text:style-name="First_20_paragraph">Аккредитацию на открытие выставки и дополнительную информацию</text:p>
      <text:p text:style-name="Text_20_body">можно получить в Пресс-службе ГМП</text:p>
      <text:p text:style-name="Text_20_body">+7 495 637-7339 (of); +7 985 4473343 (m.), prpushkin@mail.ru - Кирсанова Вероника</text:p>
      <text:p text:style-name="Text_20_body">+7 916 1897758 (m.), pressagmp@mail.ru - Калинина Светлана</text:p>
      <text:p text:style-name="Horizontal_20_Line"/>
      <text:p text:style-name="First_20_paragraph"><text:line-break/></text:p>
      <text:p text:style-name="Text_20_body">Информационные партнеры музея: порталы “Культура РФ ”, «Культура Москвы“; «Литературная газета, журнал «Дилетант», газета «Новые известия»; ТВ «Культура», ТВ “Россия 24”; “Радио Культура”, “Радио Россия”; сайт «ПроАртИнфо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1729397.html" office:name=""><text:span text:style-name="Definition">http://hamovniki.mos.ru/presscenter/anons/detail/172939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5T02:57:40Z</meta:creation-date>
    <dc:date>2024-02-25T02:57:40Z</dc:date>
  </office:meta>
</office:document-meta>
</file>