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в-центральном-доме-ученых-пройдет-концерт-посвященный-дню-победы"/>7 мая в Центральном доме ученых пройдет концерт, посвященный Дню Победы<text:bookmark-end text:name="мая-в-центральном-доме-ученых-пройдет-концерт-посвященный-дню-победы"/></text:h>
      <text:p text:style-name="First_20_paragraph">05.05.2015</text:p>
      <text:p text:style-name="Text_20_body">Концерт, приуроченный ко Дню Победы, пройдет в Центральном доме ученых 7 мая в 14.00. </text:p>
      <text:p text:style-name="Text_20_body">Для  ветеранов ВОВ и всех  желающих в этот день  будут  звучать песни о войне и победе в сопровождении оркестра  военных дирижеров.</text:p>
      <text:p text:style-name="Text_20_body"><text:line-break/></text:p>
      <text:p text:style-name="Text_20_body">Вход бесплатный.</text:p>
      <text:p text:style-name="Text_20_body"><text:line-break/></text:p>
      <text:p text:style-name="Text_20_body">Адрес: Центральный  дом ученых, ул.  Пречистенка, д.16.</text:p>
      <text:p text:style-name="Text_20_body"><text:line-break/></text:p>
      <text:p text:style-name="Text_20_body"><text:line-break/></text:p>
      <text:p text:style-name="Text_20_body"><text:line-break/></text:p>
      <text:p text:style-name="Text_20_body">     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1818090.html" office:name=""><text:span text:style-name="Definition">http://hamovniki.mos.ru/presscenter/anons/detail/181809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31T16:25:32Z</meta:creation-date>
    <dc:date>2024-05-31T16:25:32Z</dc:date>
  </office:meta>
</office:document-meta>
</file>