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узыкальная-викторина-по-дорогам-памяти-пройдет-22-мая"/>Музыкальная викторина «По дорогам памяти» пройдет 22 мая<text:bookmark-end text:name="музыкальная-викторина-по-дорогам-памяти-пройдет-22-мая"/></text:h>
      <text:p text:style-name="First_20_paragraph">14.05.2015</text:p>
      <text:p text:style-name="Text_20_body">22 мая  жители района Хамовники приглашаются принять участие в музыкальной викторине «По дорогам памяти».</text:p>
      <text:p text:style-name="Text_20_body">Мероприятие будет проходить в Цифровом доме в Хамовниках (ул. Кооперативная, д.3, стр. 6). <text:span text:style-name="T1">Начало – в 13.00ч.</text:span></text:p>
      <text:p text:style-name="Text_20_body">Викторина проводится для старшего поколения. Участникам предстоит угадывать название песен под живой аккомпанемент, репертуар - военно-патриотические песни.</text:p>
      <text:p text:style-name="Text_20_body">В программу мероприятия также включено выступление финалистов Фестиваля военной песни и сладкий стол.</text:p>
      <text:p text:style-name="Text_20_body">Викторина «По дорогам памяти» посвящена празднованию 70-й годовщины Победы в Великой Отечественной войне.</text:p>
      <text:p text:style-name="Text_20_body"><text:line-break/></text:p>
      <text:p text:style-name="Text_20_body">Адрес страницы: <text:a xlink:type="simple" xlink:href="http://hamovniki.mos.ru/presscenter/anons/detail/1858288.html" office:name=""><text:span text:style-name="Definition">http://hamovniki.mos.ru/presscenter/anons/detail/185828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2T00:49:39Z</meta:creation-date>
    <dc:date>2023-08-02T00:49:39Z</dc:date>
  </office:meta>
</office:document-meta>
</file>