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ый-день-музеев-акция-ночь-в-музее-в-государственном-музее-а.с.пушкина"/>Международный день музеев Акция «Ночь в музее» в Государственном музее А.С.Пушкина<text:bookmark-end text:name="международный-день-музеев-акция-ночь-в-музее-в-государственном-музее-а.с.пушкина"/></text:h>
      <text:p text:style-name="First_20_paragraph">15.05.2015</text:p>
      <text:p text:style-name="Text_20_body">16 мая (суббота), с 10.00 до 24.00, для свободного посещения открыты все экспозиции и выставки Государственного музея А.С. Пушкина <text:span text:style-name="T1">(Пречистенка, 12/2)</text:span> и его филиалов: Мемориальной квартиры А.С. Пушкина на Арбате <text:span text:style-name="T1">(Арбат, 53),</text:span> Музея И.С. Тургенева <text:span text:style-name="T1">(Остоженка, 37),</text:span> Мемориальной квартиры Андрея Белого <text:span text:style-name="T1">(Арбат, 55)</text:span> и Выставочных залов ГМП <text:span text:style-name="T1">(Арбат, 55/32).</text:span></text:p>
      <text:p text:style-name="Text_20_body">Для посетителей музея подготовлена специальная концертная программа:</text:p>
      <text:p text:style-name="Text_20_body"><text:span text:style-name="T2">Пречистенка, 12/2. Музей А.С. Пушкина. Усадебный двор</text:span></text:p>
      <text:p text:style-name="Text_20_body"><text:span text:style-name="T2">19.00 - Презентация Альбома-каталога «Семейный портрет.</text:span></text:p>
      <text:p text:style-name="Text_20_body">Вторая половина XVIII XIX век из собрания Государственного музея А.С. Пушкина и частных коллекций»</text:p>
      <text:p text:style-name="Text_20_body"><text:span text:style-name="T2">20.00 – Музыкальная программа, посвященная 175-летию со дня рождения П.И. Чайковского</text:span></text:p>
      <text:p text:style-name="Text_20_body"><text:span text:style-name="T2">Старая Басманная , 36 Дом-музей В.Л.Пушкина</text:span></text:p>
      <text:p text:style-name="Text_20_body"><text:span text:style-name="T2">19.00 - Вечер «За кулисами музея, или как это сделано…»</text:span></text:p>
      <text:p text:style-name="Text_20_body">Об истории создания Дома-музея В.Л. Пушкина</text:p>
      <text:p text:style-name="Text_20_body"><text:span text:style-name="T3">Государственный музей А.С. Пушкина (Пречистенка, 12/2)</text:span></text:p>
      <text:p text:style-name="Text_20_body"><text:span text:style-name="T2">Постоянные экспозиции:</text:span> «Пушкин и его эпоха», «Сказки Пушкина»,</text:p>
      <text:p text:style-name="Text_20_body">Экспозиция, посвященная первому директору музея А.З. Крейну</text:p>
      <text:p text:style-name="Text_20_body"><text:span text:style-name="T2">Действующие выставки:</text:span></text:p>
      <text:p text:style-name="Text_20_body">«Семейный портрет. Из фондов Государственного музея А.С. Пушкина и частных собраний»</text:p>
      <text:p text:style-name="Text_20_body">«Святослав Бэлза. Памяти друга»</text:p>
      <text:p text:style-name="Text_20_body">«И славили Отчизну меч и слово…»</text:p>
      <text:p text:style-name="Text_20_body">«Поэты-фронтовики в “Библиотеке русской поэзии И.Н. Розанова”. К 70-летию со дня Победы в Великой Отечественной войне»</text:p>
      <text:p text:style-name="Text_20_body">«Мода пушкинской эпохи». Из фонда Государственного музея А.С. Пушкина и Фонда Александра Васильева</text:p>
      <text:p text:style-name="Text_20_body">«Ожившие палаты. Выставка декоративно-прикладного русского искусства, памятников материальной культуры и истории XVII века из частных собраний»</text:p>
      <text:p text:style-name="Text_20_body"><text:span text:style-name="T3">Мемориальная квартира А.С. Пушкина на Арбате (Арбат, 53)</text:span></text:p>
      <text:p text:style-name="Text_20_body">Экспозиция «Пушкин и Москва»</text:p>
      <text:p text:style-name="Text_20_body"><text:span text:style-name="T3">Дом-музей В.Л. Пушкина (Старая Басманная, 36)</text:span></text:p>
      <text:p text:style-name="Text_20_body">Экспозиция «Москвич Василий Львович Пушкин»</text:p>
      <text:p text:style-name="Text_20_body"><text:span text:style-name="T3">Музей И.С. Тургенева (Остоженка, 37/7)</text:span></text:p>
      <text:p text:style-name="Text_20_body">Экспозиция «Москва. Остоженка. Тургенев»</text:p>
      <text:p text:style-name="Text_20_body"><text:span text:style-name="T3">Мемориальная квартира Андрея Белого (Арбат, 55)</text:span></text:p>
      <text:p text:style-name="Text_20_body">Экспозиция «Жизнь и творчество Андрея Белого»</text:p>
      <text:p text:style-name="Text_20_body"><text:span text:style-name="T3">Выставочные залы (Денежный переулок, 32)</text:span></text:p>
      <text:p text:style-name="Text_20_body">Выставка Тамары Рейн «От черного – к цвету». К 100-летию художника.</text:p>
      <text:p text:style-name="Text_20_body">Живопись, графика</text:p>
      <text:p text:style-name="Text_20_body"><text:line-break/></text:p>
      <text:p text:style-name="Text_20_body"><text:span text:style-name="T2">Обращаем Ваше внимание:</text:span></text:p>
      <text:p text:style-name="Text_20_body"><text:span text:style-name="T2">17 мая 2015 года Государственный Музей А.С. Пушкина (Пречистенка, 12/2) работает с 13.00 до 18.00. Филиалы Государственного музея А.С. Пушкина закрыты для посещения.</text:span></text:p>
      <text:p text:style-name="Text_20_body"><text:span text:style-name="T2">Аккредитоваться и получить дополнительную информацию можно в Пресс-службе ГМП</text:span></text:p>
      <text:p text:style-name="Text_20_body">+ 7 495 637-7339 (of);</text:p>
      <text:p text:style-name="Text_20_body">+7 916 1897758 (m.), <text:a xlink:type="simple" xlink:href="mailto:pressagmp@mail.ru" office:name=""><text:span text:style-name="Definition">pressagmp@mail.ru</text:span></text:a> - Калинина Светлана</text:p>
      <text:p text:style-name="Text_20_body">+7 916 4709485 (m.), <text:a xlink:type="simple" xlink:href="mailto:pushkin.press@yandex.ru" office:name=""><text:span text:style-name="Definition">pushkin.press@yandex.ru</text:span></text:a> - Иван Синица</text:p>
      <text:p text:style-name="Text_20_body"><text:span text:style-name="T3">Информационные партнеры музея</text:span>: порталы “Культура РФ ”, «Культура Москвы“; «Литературная газета, журнал «Дилетант», газета «Новые известия»; ТВ «Культура», ТВ “Россия 24”; “Радио Культура”, “Радио Россия”; сайт «ПроАртИнфо».</text:p>
      <text:p text:style-name="Text_20_body"><text:line-break/></text:p>
      <text:p text:style-name="Text_20_body">Адрес страницы: <text:a xlink:type="simple" xlink:href="http://hamovniki.mos.ru/presscenter/anons/detail/1859344.html" office:name=""><text:span text:style-name="Definition">http://hamovniki.mos.ru/presscenter/anons/detail/185934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19:51:38Z</meta:creation-date>
    <dc:date>2023-06-14T19:51:38Z</dc:date>
  </office:meta>
</office:document-meta>
</file>