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ыставка-ожившие-палаты-в-чертольском-переулке"/>Выставка «Ожившие Палаты» в Чертольском переулке<text:bookmark-end text:name="выставка-ожившие-палаты-в-чертольском-переулке"/></text:h>
      <text:p text:style-name="First_20_paragraph">15.05.2015</text:p>
      <text:p text:style-name="Text_20_body"><text:span text:style-name="T1">Выставка русского декоративно-прикладного искусства, памятников материальной культуры и истории XVII века</text:span></text:p>
      <text:p text:style-name="Text_20_body"><text:span text:style-name="T1"> из частных собраний</text:span></text:p>
      <text:p text:style-name="Text_20_body"><text:span text:style-name="T1">Государственный музей А.С. Пушкина</text:span></text:p>
      <text:p text:style-name="Text_20_body"><text:span text:style-name="T2">Белокаменные палаты XVII в.</text:span></text:p>
      <text:p text:style-name="Text_20_body"><text:span text:style-name="T2">(вход с Чертольского переулка)</text:span></text:p>
      <text:p text:style-name="Text_20_body"><text:span text:style-name="T1">Открытие 19 мая в 17.00</text:span></text:p>
      <text:p text:style-name="Text_20_body">Выставка «Ожившие Палаты» в Чертольском переулке задумывалась давно. В архитектурном плане - это типичное городское каменное здание XVII века, какое можно встретить и в Пскове и в Гороховце. Однако, в московском пейзаже следы допетровской Руси теряются в бурной многовековой застройке. Поэтому организатор <text:bookmark text:name="id__GoBack"/> ы - государственный музей А.С.Пушкина и Антикварный салон «Русская Усадьба» - решили воссоздать в палатах атмосферу жилого пространства «Бунташного» века. Века Годуновых и Смуты, первых царей династии Романовых и церковного Раскола. Века первой каменной посадской жилой архитектуры Москвы, благодаря которой могли спастись от пожаров произведения искусства и другие памятники истории.</text:p>
      <text:p text:style-name="Text_20_body"><text:line-break/></text:p>
      <text:p text:style-name="Text_20_body">На двух этажах «Оживших Палат» со сводчатыми перекрытиями разместились предметы из российских частных собраний. Домашние коллекции собиравшиеся десятилетиями увидят свет в аутентичной музейной обстановке. При отборе экспонатов особое значение придавалось исторической подлинности и наибольшему разнообразию памятников культуры. Так на выставке можно увидеть старинные карты и документы: редчайшие автографы «русского царя» Владислава IV Вазы, жалованная грамота царя Михаила Федоровича. Уникальный с дюжиной секретных полочек и ящичков, удивительно полно сохранившийся. Посетителей поразит самобытность и неузнаваемость старинной мебели: монастырский стул из целого дерева, или раскладной столик-кресло. Наиболее редким экспонатом является большой дубовый стол с двуглавым орлом, который был приобретен супругами-художниками Т.Александровой и И.Поповым до войны у старого московского антиквара Виссариона Глиндзича в жестокой схватке с серьезным конкурентом - писателем Алексеем Толстым, по словам Глиндзича этот стол был найден в 1910-х годах в Меншиковой башне и было свидетельство, что он был лично подарен царем Петром I-м Александру Даниловичу Меншикову. Кованые светцы и подсвечники, серебряная посуда и украшения, иконы и характерные только для XVII века киоты - все это собранно и сохранено благодаря живому интересу к Российской истории и любви к русскому искусству.</text:p>
      <text:p text:style-name="Text_20_body"><text:line-break/></text:p>
      <text:p text:style-name="Text_20_body"><text:span text:style-name="T1">Выставка продлится по 7 сентября 2015 года</text:span></text:p>
      <text:p text:style-name="Text_20_body"><text:span text:style-name="T1">Аккредитацию на открытие выставки и дополнительную информацию можно получить в Пресс-службе ГМП</text:span></text:p>
      <text:p text:style-name="Text_20_body">+ 7 495 637-7339 (of); +7 916 1897758 (m.), <text:a xlink:type="simple" xlink:href="mailto:pressagmp@mail.ru" office:name=""><text:span text:style-name="Definition">pressagmp@mail.ru</text:span></text:a> - Калинина Светлана,</text:p>
      <text:p text:style-name="Text_20_body">+7 916 4709485 (m.), <text:a xlink:type="simple" xlink:href="mailto:pushkin.press@yandex.ru" office:name=""><text:span text:style-name="Definition">pushkin.press@yandex.ru</text:span></text:a> - Иван Синица</text:p>
      <text:p text:style-name="Text_20_body"><text:line-break/></text:p>
      <text:p text:style-name="Text_20_body">Адрес страницы: <text:a xlink:type="simple" xlink:href="http://hamovniki.mos.ru/presscenter/anons/detail/1859409.html" office:name=""><text:span text:style-name="Definition">http://hamovniki.mos.ru/presscenter/anons/detail/1859409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5-04T13:53:28Z</meta:creation-date>
    <dc:date>2024-05-04T13:53:28Z</dc:date>
  </office:meta>
</office:document-meta>
</file>