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здоровья-посвященный-международному-дню-защиты-детей"/>Фестиваль здоровья, посвященный Международному Дню защиты детей<text:bookmark-end text:name="фестиваль-здоровья-посвященный-международному-дню-защиты-детей"/></text:h>
      <text:p text:style-name="First_20_paragraph">21.05.2015</text:p>
      <text:p text:style-name="Text_20_body"><text:line-break/></text:p>
      <text:p text:style-name="Text_20_body"><text:line-break/></text:p>
      <text:p text:style-name="Text_20_body"><text:span text:style-name="T1">Дорогие друзья!</text:span></text:p>
      <text:p text:style-name="Text_20_body"><text:line-break/></text:p>
      <text:p text:style-name="Text_20_body"><text:line-break/></text:p>
      <text:p text:style-name="Text_20_body"><text:span text:style-name="T1">Приглашаем Вас на Фестиваль здоровья, посвященный Международному Дню защиты детей.</text:span></text:p>
      <text:p text:style-name="Text_20_body"><text:line-break/></text:p>
      <text:p text:style-name="Text_20_body"><text:line-break/></text:p>
      <text:p text:style-name="Text_20_body">Вас ждет праздничный концерт, увлекательные беседы и мастер-классы о здоровье и здоровом образе жизни, викторины и конкурсы, выставка детского питания и товаров для здоровья и спорта.</text:p>
      <text:p text:style-name="Text_20_body"><text:line-break/></text:p>
      <text:p text:style-name="Text_20_body"><text:line-break/></text:p>
      <text:p text:style-name="Text_20_body">Лекторий и мастер классы проводят студенты, преподаватели и научные сотрудники Первого МГМУ им. И.М. Сеченова, волонтеры молодежных организаций г. Москвы, а также клубы родительской культуры г. Москвы и Подмосковья.</text:p>
      <text:p text:style-name="Text_20_body"><text:line-break/></text:p>
      <text:p text:style-name="Text_20_body"><text:line-break/></text:p>
      <text:p text:style-name="Text_20_body">Основные темы:</text:p>
      <text:p text:style-name="Text_20_body"><text:line-break/></text:p>
      <text:p text:style-name="Text_20_body">1. Здоровье мамы и малыша</text:p>
      <text:p text:style-name="Text_20_body"><text:line-break/></text:p>
      <text:p text:style-name="Text_20_body">2. Основы рационального вскармливания ребенка первых лет жизни</text:p>
      <text:p text:style-name="Text_20_body"><text:line-break/></text:p>
      <text:p text:style-name="Text_20_body">2. Здоровый образ жизни и нормы ГТО для детей и молодежи</text:p>
      <text:p text:style-name="Text_20_body"><text:line-break/></text:p>
      <text:p text:style-name="Text_20_body">3. Оценка параметров физического развития детей и родителей</text:p>
      <text:p text:style-name="Text_20_body"><text:line-break/></text:p>
      <text:p text:style-name="Text_20_body">4. Виды оздоровительных занятий для всей семьи: скандинавская ходьба, аэробика</text:p>
      <text:p text:style-name="Text_20_body"><text:line-break/></text:p>
      <text:p text:style-name="Text_20_body">5. Здоровое питание детей и молодежи</text:p>
      <text:p text:style-name="Text_20_body"><text:line-break/></text:p>
      <text:p text:style-name="Text_20_body"><text:line-break/></text:p>
      <text:p text:style-name="Text_20_body"><text:span text:style-name="T1">31 мая</text:span></text:p>
      <text:p text:style-name="Text_20_body"><text:line-break/></text:p>
      <text:p text:style-name="Text_20_body"><text:span text:style-name="T1">11.00-17.00</text:span></text:p>
      <text:p text:style-name="Text_20_body"><text:line-break/></text:p>
      <text:p text:style-name="Text_20_body"><text:span text:style-name="T1">Выставочный конгресс-центр Первого МГМУ им. И.М. Сеченова</text:span></text:p>
      <text:p text:style-name="Text_20_body"><text:line-break/></text:p>
      <text:p text:style-name="Text_20_body">ул. Трубецкая, дом 8, стр. 1 (метро ст. Фрунзенская)</text:p>
      <text:p text:style-name="Text_20_body"><text:line-break/></text:p>
      <text:p text:style-name="Text_20_body"><text:line-break/></text:p>
      <text:p text:style-name="Text_20_body">Для детей, молодежи, родителей, медицинских работников и педагогов</text:p>
      <text:p text:style-name="Text_20_body"><text:line-break/></text:p>
      <text:p text:style-name="Text_20_body"><text:line-break/></text:p>
      <text:p text:style-name="Text_20_body">Подробную информацию о Фестивале вы найдете на сайтах: www.mma.ru, www.ragv.info</text:p>
      <text:p text:style-name="Text_20_body"><text:line-break/></text:p>
      <text:p text:style-name="Text_20_body"><text:line-break/></text:p>
      <text:p text:style-name="Text_20_body">Проводится предварительная регистрация на участие в Фестивале. Заполненные регистрационные карты высылать на электронный адрес: healthfestival_2015@mail.ru</text:p>
      <text:p text:style-name="Text_20_body"><text:line-break/></text:p>
      <text:p text:style-name="Text_20_body"><text:line-break/></text:p>
      <text:p text:style-name="Text_20_body">Оргкомитет Фестиваля:</text:p>
      <text:p text:style-name="Text_20_body"><text:line-break/></text:p>
      <text:p text:style-name="Text_20_body">Тел.: (495) 609-14-00 доб.: 3146, 3164</text:p>
      <text:p text:style-name="Text_20_body"><text:line-break/></text:p>
      <text:p text:style-name="Text_20_body">Любовь Викторовна Абольян, д.м.н.; тел: +7 916-140-20-62 моб.;</text:p>
      <text:p text:style-name="Text_20_body"><text:line-break/></text:p>
      <text:p text:style-name="Text_20_body">Наталия Борисовна Мирская, д.м.н.; тел.: +7 917-529-11-95 моб.</text:p>
      <text:p text:style-name="Text_20_body"><text:line-break/></text:p>
      <text:p text:style-name="Text_20_body">Анастасия Николаевна Коломенская, к.м.н.; тел.: +7 905-546-90-56 моб.</text:p>
      <text:p text:style-name="Text_20_body"><text:line-break/></text:p>
      <text:p text:style-name="Text_20_body"><text:line-break/></text:p>
      <text:p text:style-name="Text_20_body"><text:a xlink:type="simple" xlink:href="/raznoe/den_detey/programma.doc" office:name=""><text:span text:style-name="Definition">Программа</text:span></text:a></text:p>
      <text:p text:style-name="Text_20_body"><text:line-break/></text:p>
      <text:p text:style-name="Text_20_body"><text:a xlink:type="simple" xlink:href="/raznoe/den_detey/priglashenie.pdf" office:name=""><text:span text:style-name="Definition">Приглашение</text:span></text:a></text:p>
      <text:p text:style-name="Text_20_body"><text:line-break/></text:p>
      <text:p text:style-name="Text_20_body"><text:a xlink:type="simple" xlink:href="/raznoe/den_detey/reg_karta.doc" office:name=""><text:span text:style-name="Definition">Регистрационная карта</text:span></text:a></text:p>
      <text:p text:style-name="Text_20_body"><text:line-break/></text:p>
      <text:p text:style-name="Text_20_body">Адрес страницы: <text:a xlink:type="simple" xlink:href="http://hamovniki.mos.ru/presscenter/anons/detail/1879790.html" office:name=""><text:span text:style-name="Definition">http://hamovniki.mos.ru/presscenter/anons/detail/187979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23:11:30Z</meta:creation-date>
    <dc:date>2023-10-05T23:11:30Z</dc:date>
  </office:meta>
</office:document-meta>
</file>