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района-приглашаются-к-участию-в-фотоконкурсе-страницы-памяти"/>Жители района приглашаются к участию в фотоконкурсе "Страницы памяти"<text:bookmark-end text:name="жители-района-приглашаются-к-участию-в-фотоконкурсе-страницы-памяти"/></text:h>
      <text:p text:style-name="First_20_paragraph">14.09.2015</text:p>
      <text:p text:style-name="Text_20_body">2015 год проходит под знаком 70-летия Победы в Великой Отечественной войны. В рамках военно-патриотической акции «Хамовники в годы Великой Отечественной войны» Цифровой дом объявляет о старте фотоконкурса для жителей района «Страницы памяти».</text:p>
      <text:p text:style-name="Text_20_body"><text:line-break/></text:p>
      <text:p text:style-name="Text_20_body"><text:span text:style-name="T1">Правила конкурса:</text:span></text:p>
      <text:p text:style-name="Text_20_body">К участию приглашаются все желающие, независимо от возраста, проживающие в районе Хамовники.</text:p>
      <text:p text:style-name="Text_20_body">К участию принимаются работы как профессиональных фотографов, так и любителей.</text:p>
      <text:p text:style-name="Text_20_body">Фотоработы будут оцениваться жюри в двух возрастных категориях: «Старшее поколение», «Молодежь».</text:p>
      <text:p text:style-name="Text_20_body"><text:span text:style-name="T1">Начало конкурса:</text:span> 20 июля 2015г.</text:p>
      <text:p text:style-name="Text_20_body"><text:span text:style-name="T1">Подведение итогов:</text:span> 20 октября 2015 г.</text:p>
      <text:p text:style-name="Text_20_body"><text:span text:style-name="T1">Правила участия:</text:span></text:p>
      <text:p text:style-name="Text_20_body">На конкурс принимаются фотоработы, отражающие идею патриотизма, Великой Отечественной войны, отношение к событиям прошлого и личное отношение к военным событиям.</text:p>
      <text:p text:style-name="Text_20_body"><text:span text:style-name="T1">Жанры фотографии:</text:span> пейзаж, постановочный сюжет, портреты, старые фотографии.</text:p>
      <text:p text:style-name="Text_20_body"><text:span text:style-name="T1">Примечание:</text:span> <text:span text:style-name="T2">на фотоконкурс можно предоставить фотографии военных лет (портреты, быт, зарисовки, панорамы), связанные с районом Хамовники, а также семейные фотографии (родственники, прошедшие через Великую Отечественную войну). Данные работы будут участвовать в выставке в финале конкурса, по окончанию мероприятия будут возвращены владельцам.</text:span></text:p>
      <text:p text:style-name="Text_20_body"><text:span text:style-name="T1">Фотоработы можно отправлять по адресу </text:span><text:a xlink:type="simple" xlink:href="mailto:chernisheva.inga@ya.ru" office:name=""><text:span text:style-name="Definition"><text:span text:style-name="T1">chernisheva.inga@ya.ru</text:span></text:span></text:a><text:span text:style-name="T1"> с пометкой «Фотоконкурс» либо заносить лично по адресу: м. Спортивная, ул. Кооперативная, д.3, стр.6, Цифровой дом. Тел.: 8-499-245-44-11. Количество работ от одного автора - не ограничено.</text:span></text:p>
      <text:p text:style-name="Text_20_body"><text:span text:style-name="T1">Сохраним историю вместе!</text:span></text:p>
      <text:p text:style-name="Text_20_body"><text:span text:style-name="T1">В письме обязательно указать:</text:span></text:p>
      <text:p text:style-name="Text_20_body"><text:span text:style-name="T2">ФИО автора, название работы, примерная дата съемки, место (если помните), контактная информация.</text:span></text:p>
      <text:p text:style-name="Text_20_body"><text:a xlink:type="simple" xlink:href="/upload/medialibrary/0ec/polozhenie-o-fotokonkurse-_-khamovniki.pdf" office:name="Положение о фотоконкурсе _ Хамовники.pdf"><text:span text:style-name="Definition">Положение о конкурсе.</text:span></text:a></text:p>
      <text:p text:style-name="Text_20_body"><text:line-break/></text:p>
      <text:p text:style-name="Text_20_body">Адрес страницы: <text:a xlink:type="simple" xlink:href="http://hamovniki.mos.ru/presscenter/anons/detail/2023788.html" office:name=""><text:span text:style-name="Definition">http://hamovniki.mos.ru/presscenter/anons/detail/202378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3T16:31:30Z</meta:creation-date>
    <dc:date>2023-08-13T16:31:30Z</dc:date>
  </office:meta>
</office:document-meta>
</file>