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густа-в-16.00-пройдут-дворовые-соревнования-по-настольному-теннису"/>14 августа в 16.00 пройдут дворовые соревнования по настольному теннису<text:bookmark-end text:name="августа-в-16.00-пройдут-дворовые-соревнования-по-настольному-теннису"/></text:h>
      <text:p text:style-name="First_20_paragraph">13.08.2015</text:p>
      <text:p text:style-name="Text_20_body">Жители района Хамовники <text:span text:style-name="T1">14 августа в 16.00</text:span> приглашаются к участию в дворовых соревнованиях  по  настольному теннису. Мероприятие  проводится при  поддержке исполкома  партии "Единая Россия" района.</text:p>
      <text:p text:style-name="Text_20_body">Самые  активные  участники получат  памятные  подарки.</text:p>
      <text:p text:style-name="Text_20_body"><text:span text:style-name="T1">Возраст участников  неограничен!</text:span></text:p>
      <text:p text:style-name="Text_20_body"><text:span text:style-name="T1">Место проведения:</text:span> м. Спортивная,  посл. ваг. из центра,  ул. Кооперативная,  д. 3, корп. 6,  теннисная  площадка (ориентир- это адрес Цифрового дома  в Хамовниках).</text:p>
      <text:p text:style-name="Text_20_body"><text:span text:style-name="T1">Тел.:</text:span> 8-499-245-44-11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presscenter/anons/detail/2072471.html" office:name=""><text:span text:style-name="Definition">http://hamovniki.mos.ru/presscenter/anons/detail/207247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7:14:34Z</meta:creation-date>
    <dc:date>2023-07-20T17:14:34Z</dc:date>
  </office:meta>
</office:document-meta>
</file>