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нтября-ждем-дорогих-гостей-на-дне-открытых-дверей-в-центре-ремесел-славич"/>20 сентября ждем дорогих гостей на дне открытых дверей в Центре ремесел «СЛАВИЧ»<text:bookmark-end text:name="сентября-ждем-дорогих-гостей-на-дне-открытых-дверей-в-центре-ремесел-славич"/></text:h>
      <text:p text:style-name="First_20_paragraph">17.09.2015</text:p>
      <text:p text:style-name="Text_20_body"><text:span text:style-name="T1">20 сентября 2015 года в 11.30 ждем дорогих гостей на дне открытых дверей в Центре ремесел «СЛАВИЧ»</text:span></text:p>
      <text:p text:style-name="Text_20_body"><text:line-break/></text:p>
      <text:p text:style-name="Text_20_body"><text:span text:style-name="T1">Вход свободный.</text:span></text:p>
      <text:p text:style-name="Text_20_body"><text:line-break/></text:p>
      <text:p text:style-name="Text_20_body"><text:span text:style-name="T2">С 11.30 до 15.00 программа для детей и родителей:</text:span></text:p>
      <text:p text:style-name="Text_20_body">Вы сможете принять участие в народных играх. В игровой программе будет раскрыта тема ткачества и обработки холста, характерная для древней истории района Хамовники.</text:p>
      <text:p text:style-name="Text_20_body">Поучаствуете в мастер-классах: плетение солнца из нитей, народная кукла из лыка, украшение из бисера, славянской писанка, традиционная роспись по дереву, плетение из бересты, дымковская игрушка, фонарики из соломки, крученные свечи.</text:p>
      <text:p text:style-name="Text_20_body">- Родителей ждет рассказ о традиционном костюме и техниках ткачества</text:p>
      <text:p text:style-name="Text_20_body">Вы сможете записаться на студии и занятия наших мастеров и увидеть ремесленную выставку-ярмарку с самоваром.</text:p>
      <text:p text:style-name="Text_20_body"><text:line-break/></text:p>
      <text:p text:style-name="Text_20_body"><text:span text:style-name="T2">С 15.00 до 18.00 открывается 2-я часть для взрослых и молодежи:</text:span></text:p>
      <text:p text:style-name="Text_20_body">Уличный концерт: Встреча «Осенин» с ансамблем «Ивановы Дочки» традиционные песни казаков некрасовцев, Белгородья и средней полосы России; Выступление Сергея Вострикова с ансамблем «Виноград» с песнями Полесья; вокальная группа Алексея Михальцова «Корабель».</text:p>
      <text:p text:style-name="Text_20_body">Вас ожидают: Семинар "Желание моей души", Мастер-класс «Натуральная косметика»,</text:p>
      <text:p text:style-name="Text_20_body">Ознакомительный мастер класс по флористике и фарфоровой кукле, мастер-классы 2-х мастеров по народной обрядовой кукле, славянская писанка, роспись по дереву, бисероплетение, ткачество, игольница своими руками.</text:p>
      <text:p text:style-name="Text_20_body"><text:line-break/></text:p>
      <text:p text:style-name="Text_20_body"><text:span text:style-name="T2">16.30-17.00. Народные танцы на улице</text:span></text:p>
      <text:p text:style-name="Text_20_body">В течении дня на улице можно побывать на выставке-ярмарке изделий мастеров центра, гаданиях, играх, танцах и концерте.</text:p>
      <text:p text:style-name="Text_20_body">У посетителей будет уникальная возможность, познакомится со всеми мастерами центра и записаться к ним на занятия!</text:p>
      <text:p text:style-name="Text_20_body"><text:line-break/></text:p>
      <text:p text:style-name="Horizontal_20_Line"/>
      <text:p text:style-name="First_20_paragraph">Ждем Вас в стенах Центра ремесел «Славич» по адресу <text:a xlink:type="simple" xlink:href="http://vk.com/remesloslavich" office:name=""><text:span text:style-name="Definition">http://vk.com/remesloslavich</text:span></text:a></text:p>
      <text:p text:style-name="Text_20_body">г. Москва, м. Кропоткинская, ул. Пречистенка д.8/3 стр.3</text:p>
      <text:p text:style-name="Text_20_body"><text:line-break/></text:p>
      <text:p text:style-name="Text_20_body">Телефон для справок и дополнительной информации:</text:p>
      <text:p text:style-name="Text_20_body">89154945827 (Алексей)</text:p>
      <text:p text:style-name="Text_20_body"><text:line-break/></text:p>
      <text:p text:style-name="Text_20_body">Адрес страницы: <text:a xlink:type="simple" xlink:href="http://hamovniki.mos.ru/presscenter/anons/detail/2161624.html" office:name=""><text:span text:style-name="Definition">http://hamovniki.mos.ru/presscenter/anons/detail/216162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7T21:29:09Z</meta:creation-date>
    <dc:date>2024-07-17T21:29:09Z</dc:date>
  </office:meta>
</office:document-meta>
</file>