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льном-округе-пройдет-ярмарка-без-помидоров"/>В Центральном округе пройдет «Ярмарка без помидоров»<text:bookmark-end text:name="в-центральном-округе-пройдет-ярмарка-без-помидоров"/></text:h>
      <text:p text:style-name="First_20_paragraph">07.10.2015</text:p>
      <text:p text:style-name="Text_20_body">11 октября с 11.00 до 17.00 в библиотеках ГБУК г. Москвы «ЦБС ЦАО» пройдет необычная ярмарка. На ней нельзя будет купить ни огурцов, ни капусты, ни лука, ни прочих вкусностей, которые щедро нам дарит золотая осень.</text:p>
      <text:p text:style-name="Text_20_body"><text:line-break/></text:p>
      <text:p text:style-name="Text_20_body">Ярмарка предложит посетителям совсем иные продукты. В этот день будут представляться услуги детских библиотек ЦБС ЦАО. </text:p>
      <text:p text:style-name="Text_20_body"><text:line-break/></text:p>
      <text:p text:style-name="Text_20_body">Площадки для ярмарки будут открыты в пяти библиотеках Центрального округа Москвы. Здесь можно будет приобрести информацию о мастер-классах, кружках, клубах, лекториях, которые существуют в детских библиотеках и служат отличным дополнительным материалом для самообразования и досуга детей.</text:p>
      <text:p text:style-name="Text_20_body"><text:line-break/></text:p>
      <text:p text:style-name="Text_20_body">Акция будет проходить по следующим адресам:</text:p>
      <text:p text:style-name="Text_20_body">- Отдел семейного чтения Центральной детской библиотеки № 14 (ул. Дубининская, д. 90)</text:p>
      <text:p text:style-name="Text_20_body">- Отдел детского творчества Библиотеки № 20 им. А.А. Дельвига (Аптекарский пер. д. 8/2);</text:p>
      <text:p text:style-name="Text_20_body">- Детский отдел Библиотеки № 3 им. Н.А. Добролюбова (ул. Новый Арбат, д. 30);</text:p>
      <text:p text:style-name="Text_20_body">- Культурный центр им. Н.К. Крупской (ул. Большая Спасская д. 31);</text:p>
      <text:p text:style-name="Text_20_body">- Библиотека городских путешествий (Красногвардейский бульвар, д.1);</text:p>
      <text:p text:style-name="Text_20_body">- Библиотека N1 им. А.С. Грибоедова Отдел чтения для детей и юношества (ул. Сущевский вал, д. 66)</text:p>
      <text:p text:style-name="Text_20_body"><text:line-break/></text:p>
      <text:p text:style-name="Text_20_body"><text:line-break/></text:p>
      <text:p text:style-name="Text_20_body">Контакты для СМИ</text:p>
      <text:p text:style-name="Text_20_body">Елена Сабурова</text:p>
      <text:p text:style-name="Text_20_body">PR-менеджер "ЦБС ЦАО"</text:p>
      <text:p text:style-name="Text_20_body">8(495)953-03-50</text:p>
      <text:p text:style-name="Text_20_body"><text:line-break/></text:p>
      <text:p text:style-name="Text_20_body">Адрес страницы: <text:a xlink:type="simple" xlink:href="http://hamovniki.mos.ru/presscenter/anons/detail/2210534.html" office:name=""><text:span text:style-name="Definition">http://hamovniki.mos.ru/presscenter/anons/detail/221053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03:56:43Z</meta:creation-date>
    <dc:date>2024-07-29T03:56:43Z</dc:date>
  </office:meta>
</office:document-meta>
</file>