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аудсорсинг-проект-моя-библиотека"/>Краудсорсинг-проект "Моя библиотека"<text:bookmark-end text:name="краудсорсинг-проект-моя-библиотека"/></text:h>
      <text:p text:style-name="First_20_paragraph">14.10.2015</text:p>
      <text:p text:style-name="Text_20_body">С 19 по 30 октября 2015 г. на официальном портале Правительства Москвы <text:a xlink:type="simple" xlink:href="http://crowd.mos.ru/?utm_source=source&amp;utm_medium=dk&amp;utm_campaign=library" office:name=""><text:span text:style-name="Definition">crowd.mos.ru</text:span></text:a> состоится краудсорсинг-проект "Моя библиотека" (далее – Проект), по итогам которого будет сформирован план развития библиотек города Москвы и единый стандарт их работы. В настоящее время осуществляется регистрация участников.</text:p>
      <text:p text:style-name="Text_20_body"><text:line-break/></text:p>
      <text:p text:style-name="Text_20_body"><text:line-break/></text:p>
      <text:p text:style-name="Text_20_body"><text:line-break/></text:p>
      <text:p text:style-name="Text_20_body">Страница проекта: <text:a xlink:type="simple" xlink:href="http://crowd.mos.ru/?utm_source=source&amp;utm_medium=dk&amp;utm_campaign=library" office:name=""><text:span text:style-name="Definition">http://crowd.mos.ru/?utm_source=source&amp;utm_medium=dk&amp;utm_campaign=library</text:span></text:a></text:p>
      <text:p text:style-name="Text_20_body"><text:line-break/></text:p>
      <text:p text:style-name="Text_20_body">Адрес страницы: <text:a xlink:type="simple" xlink:href="http://hamovniki.mos.ru/presscenter/anons/detail/2224786.html" office:name=""><text:span text:style-name="Definition">http://hamovniki.mos.ru/presscenter/anons/detail/222478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19:55:35Z</meta:creation-date>
    <dc:date>2023-06-01T19:55:35Z</dc:date>
  </office:meta>
</office:document-meta>
</file>