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учно-технический-фестиваль-для-детей-и-молодежи-цифровое-будущее-пройдет-28-ноября"/>Научно-технический фестиваль для детей и молодежи «Цифровое будущее» пройдет 28 ноября<text:bookmark-end text:name="научно-технический-фестиваль-для-детей-и-молодежи-цифровое-будущее-пройдет-28-ноября"/></text:h>
      <text:p text:style-name="First_20_paragraph">24.11.2015</text:p>
      <text:p text:style-name="Text_20_body">28 ноября 2015 года при поддержке управы района Хамовники на территории Государственного бюджетного образовательного учреждения города Москвы лицей № 1535 пройдет ежегодный Научно-технический фестиваль для детей и молодежи «Цифровое будущее».</text:p>
      <text:p text:style-name="Text_20_body">В рамках Фестиваля «Цифровое будущее» предусматривается проведение Регионального научно-технического конкурса проектов среди детей и молодежи «Живи Москвой» (Конкурс «Живи Москвой»).</text:p>
      <text:p text:style-name="Text_20_body">Обязательным условием для регистрации Команды в состав участников Фестиваля является предоставление проекта на Конкурс «Живи Москвой» (минимум 1 проект от Команды образовательной организации). Регистрация Команд заканчивается 26 ноября 2015 года.</text:p>
      <text:p text:style-name="Text_20_body">По итогам защиты проекта представителем Команды будут определены лучшие проекты, а Команда образовательной организации получит баллы, которые будут учитываться в определении Победителей Фестиваля.</text:p>
      <text:p text:style-name="Text_20_body">В рамках Фестиваля предусмотрено проведение ряда образовательных и интерактивных площадок, конкурсов и соревнований, успешное участие в которых также приносит баллы Команде (с перечнем заданий и описанием конкурсов можно ознакомиться в Положении о Фестивале). <text:span text:style-name="T1">Победителей ждут ценные призы!</text:span></text:p>
      <text:p text:style-name="Text_20_body">Документы Фестиваля: <text:a xlink:type="simple" xlink:href="http://vk.com/doc16656_430026978?hash=b10c479bb92f9c330c&amp;dl=367516a1d03fbc7ad4" office:name=""><text:span text:style-name="Definition">Анонс «Цифрового будущего»</text:span></text:a> и <text:a xlink:type="simple" xlink:href="http://vk.com/doc16656_430026987?hash=014062584191b9e7dc&amp;dl=084f8d8e2fd81fde06" office:name=""><text:span text:style-name="Definition">Положение «Цифрового будущего»</text:span></text:a>.</text:p>
      <text:p text:style-name="Text_20_body"><text:line-break/></text:p>
      <text:p text:style-name="Text_20_body">Интерактивные площадки можно будет посетить и в индивидуальном порядке, вне команд - конкурсов и активностей хватит на всех!  Приглашаются дети 6-15 лет, а также их родители!</text:p>
      <text:p text:style-name="Text_20_body">По вопросам, связанным с участием и организацией мероприятий:</text:p>
      <text:p text:style-name="Text_20_body"><text:a xlink:type="simple" xlink:href="tel:%2084992454411" office:name=""><text:span text:style-name="Definition">8(499) 245-44-11</text:span></text:a>, Екатерина Суркова, e-mail: <text:a xlink:type="simple" xlink:href="mailto:%20info@inntechfest.ru" office:name=""><text:span text:style-name="Definition">info@inntechfest.ru</text:span></text:a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anons/detail/2323853.html" office:name=""><text:span text:style-name="Definition">http://hamovniki.mos.ru/presscenter/anons/detail/232385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15:58:41Z</meta:creation-date>
    <dc:date>2023-05-13T15:58:41Z</dc:date>
  </office:meta>
</office:document-meta>
</file>