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молодых-художников"/>Выставка молодых художников<text:bookmark-end text:name="выставка-молодых-художников"/></text:h>
      <text:p text:style-name="First_20_paragraph">04.07.2016</text:p>
      <text:p text:style-name="Text_20_body"><text:span text:style-name="T1">«Арт-путешествие»</text:span></text:p>
      <text:p text:style-name="Text_20_body">Выставка молодых художников</text:p>
      <text:p text:style-name="Text_20_body"><text:span text:style-name="T1">Время: 6 июля – 27 августа 2016, открытие 6 июля в 16:00</text:span></text:p>
      <text:p text:style-name="Text_20_body"><text:span text:style-name="T1">Место: Центр чтения и творческого развития Библиотеки «Дом А.Ф. Лосева», Глазовский пер., д.4, стр. 8</text:span></text:p>
      <text:p text:style-name="Text_20_body"><text:span text:style-name="T1">Вход свободный</text:span></text:p>
      <text:p text:style-name="Text_20_body">Ольга Кудрявых закончила художественное училище в Новосибирске и Государственную академию славянской культуры в Москве. Лауреат Х Межрегионального фестиваля-конкурса молодых художников «Синеокий Торопец – чудо древней земли», участница молодежных выставок в Выставочном центре МОСХ, Центральном доме художника и других выставочных залах Москвы.</text:p>
      <text:p text:style-name="Text_20_body">Олеся Шклярик – художник-дизайнер. Обучалась живописи в частных художественных мастерских. Участвовала в «Российской неделе искусств» в 2014 году, заняв первое и второе места по академическому рисунку.</text:p>
      <text:p text:style-name="Text_20_body">На выставке представлены графические и живописные работы, созданные художниками в путешествиях по России.</text:p>
      <text:p text:style-name="Text_20_body">Выставка пройдет с 6 июля по 27 августа.</text:p>
      <text:p text:style-name="Text_20_body"><text:span text:style-name="T1">Адрес: Глазовский пер., д.4, стр. 8 (вход с Денежного пер.)</text:span></text:p>
      <text:p text:style-name="Text_20_body"><text:span text:style-name="T1">Проезд: м. Смоленская</text:span></text:p>
      <text:p text:style-name="Text_20_body"><text:span text:style-name="T1">Тел.: (499) 241-06-15</text:span></text:p>
      <text:p text:style-name="Text_20_body"><text:a xlink:type="simple" xlink:href="http://www.losev-library.ru/" office:name=""><text:span text:style-name="Definition"><text:span text:style-name="T1">www.losev-library.ru</text:span></text:span></text:a></text:p>
      <text:p text:style-name="Text_20_body"><text:line-break/></text:p>
      <text:p text:style-name="Text_20_body">Адрес страницы: <text:a xlink:type="simple" xlink:href="http://hamovniki.mos.ru/presscenter/anons/detail/3278954.html" office:name=""><text:span text:style-name="Definition">http://hamovniki.mos.ru/presscenter/anons/detail/327895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3:01:31Z</meta:creation-date>
    <dc:date>2023-06-13T03:01:31Z</dc:date>
  </office:meta>
</office:document-meta>
</file>