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ультимедиа-арт-музей-приглашает-на-выставку-битва-за-москву"/>Мультимедиа Арт Музей приглашает на выставку «Битва за Москву»<text:bookmark-end text:name="мультимедиа-арт-музей-приглашает-на-выставку-битва-за-москву"/></text:h>
      <text:p text:style-name="First_20_paragraph">22.11.2016</text:p>
      <text:p text:style-name="Text_20_body"><text:line-break/></text:p>
      <text:p text:style-name="Text_20_body">Фотовыставка «Битва за Москву», приуроченная к 75-летию знаменитого сражения Великой Отечественной войны, продлится в Музее Москвы до 22 января.</text:p>
      <text:p text:style-name="Text_20_body">В рамках экспозиции музей представит работы классиков советской фотографии: Ивана Шагина, Александра Устинова, Аркадия Шайхета и других. Посетители выставки увидят уникальные кадры сражения, жизни москвичей в военное время и смогут прикоснуться к истории.</text:p>
      <text:p text:style-name="Text_20_body">Мультимедиа Арт Музей находится по адресу: улица Остоженка, дом 16. Вход по заранее приобретенным билетам. Пенсионерам, школьникам и студентам очных отделений предоставляется льготы. Инвалиды I и II второй группы допускаются бесплатно.</text:p>
      <text:p text:style-name="Text_20_body"><text:line-break/></text:p>
      <text:p text:style-name="Text_20_body">Адрес страницы: <text:a xlink:type="simple" xlink:href="http://hamovniki.mos.ru/presscenter/anons/detail/4257066.html" office:name=""><text:span text:style-name="Definition">http://hamovniki.mos.ru/presscenter/anons/detail/425706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5T18:58:44Z</meta:creation-date>
    <dc:date>2024-09-05T18:58:44Z</dc:date>
  </office:meta>
</office:document-meta>
</file>