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зачьи-песни-споют-в-музее-толстого"/>Казачьи песни споют в Музее Толстого<text:bookmark-end text:name="казачьи-песни-споют-в-музее-толстого"/></text:h>
      <text:p text:style-name="First_20_paragraph">22.11.2016</text:p>
      <text:p text:style-name="Text_20_body"><text:line-break/></text:p>
      <text:p text:style-name="Text_20_body">В Государственном музее имени Льва Толстого 22 ноября споют казачьи песни не о казаках.</text:p>
      <text:p text:style-name="Text_20_body">Фольклорный ансамбль казачьей песни «Вечеря» выступит во вторник в Государственном музее имени Льва Толстого, который расположен в районе Хамовники Центрального административного округа города. В рамках программы мероприятия прозвучат песни Казаков Кубани, Дона, Терека. Помимо этого фольклорный ансамбль исполнит казачьи лирические, походные, исторические и строевые романсы.</text:p>
      <text:p text:style-name="Text_20_body">Песни прозвучат в стенах Литературной экспозиции на Пречистенке музея, а начало мероприятия запланировано на 19:00.</text:p>
      <text:p text:style-name="Text_20_body">Государственный музей Толстого расположен по адресу: улица Пречистенка, дом 11/8.</text:p>
      <text:p text:style-name="Text_20_body"><text:line-break/></text:p>
      <text:p text:style-name="Text_20_body">Адрес страницы: <text:a xlink:type="simple" xlink:href="http://hamovniki.mos.ru/presscenter/anons/detail/4257699.html" office:name=""><text:span text:style-name="Definition">http://hamovniki.mos.ru/presscenter/anons/detail/425769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3:52:22Z</meta:creation-date>
    <dc:date>2023-05-14T03:52:22Z</dc:date>
  </office:meta>
</office:document-meta>
</file>