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а-капитанская-дочка-к-180-летию-публикации"/>Выставка «Капитанская дочка» к 180-летию публикации<text:bookmark-end text:name="выставка-капитанская-дочка-к-180-летию-публикации"/></text:h>
      <text:p text:style-name="First_20_paragraph">22.11.2016</text:p>
      <text:p text:style-name="Text_20_body"><text:line-break/></text:p>
      <text:p text:style-name="Text_20_body">До 11 декабря в Государственном музее Пушкина продлится выставка «Капитанская дочка», приуроченная к 180-летию с момента первой публикации произведения.</text:p>
      <text:p text:style-name="Text_20_body">В текущем году исполняется 180 лет с момента первой публикации романа Александром Пушкиным своего романа «Капитанская дочка». В честь этого Государственный музей Александра Пушкина подготовил выставочный проект, вобравший в себя материалы, как способствовавшие созданию произведения, так и работы художников, отсылавшиеся в своих работах к «Капитанской дочке».</text:p>
      <text:p text:style-name="Text_20_body">Цель проекта дать широкую историческую панораму на прошедшую с 1773 по 1775 годы Крестьянскую войну.</text:p>
      <text:p text:style-name="Text_20_body"><text:line-break/></text:p>
      <text:p text:style-name="Text_20_body">Адрес страницы: <text:a xlink:type="simple" xlink:href="http://hamovniki.mos.ru/presscenter/anons/detail/4257792.html" office:name=""><text:span text:style-name="Definition">http://hamovniki.mos.ru/presscenter/anons/detail/425779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1T16:37:47Z</meta:creation-date>
    <dc:date>2023-08-21T16:37:47Z</dc:date>
  </office:meta>
</office:document-meta>
</file>