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5-ноября-2016-года-в-галерее-s.t.art-gallery-открывается-выставка"/>С 15 ноября 2016 года в галерее «S.T.Art-gallery” открывается выставка<text:bookmark-end text:name="с-15-ноября-2016-года-в-галерее-s.t.art-gallery-открывается-выставка"/></text:h>
      <text:p text:style-name="First_20_paragraph">24.11.2016</text:p>
      <text:p text:style-name="Text_20_body"><text:line-break/></text:p>
      <text:p text:style-name="Text_20_body">Галерея «S.T.Art-gallery» представляет проект художника Елены Будиной “Promemoria”. В экспозицию вошли картины, написанные с натуры в странах Средиземноморья. Выставка находится по адресу: ул. 3-я Фрунзенская, д.1, картинная галерея «S.T.Art-gallery» и открыта для посещения с 15-го по 28-е ноября с 12-00 до 20-00. </text:p>
      <text:p text:style-name="Text_20_body"><text:line-break/></text:p>
      <text:p text:style-name="Text_20_body">Адрес страницы: <text:a xlink:type="simple" xlink:href="http://hamovniki.mos.ru/presscenter/anons/detail/4275975.html" office:name=""><text:span text:style-name="Definition">http://hamovniki.mos.ru/presscenter/anons/detail/427597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6T15:30:44Z</meta:creation-date>
    <dc:date>2024-08-06T15:30:44Z</dc:date>
  </office:meta>
</office:document-meta>
</file>